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ny" style:master-page-name="MP0" style:family="paragraph">
      <style:paragraph-properties fo:break-before="page" fo:text-align="justify" fo:margin-bottom="0in" fo:line-height="115%"/>
    </style:style>
    <style:style style:name="T2" style:parent-style-name="Domyślnaczcionkaakapitu" style:family="text">
      <style:text-properties style:language-asian="pl" style:country-asian="PL"/>
    </style:style>
    <style:style style:name="T3" style:parent-style-name="Domyślnaczcionkaakapitu" style:family="text">
      <style:text-properties style:language-asian="pl" style:country-asian="PL"/>
    </style:style>
    <style:style style:name="P4"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5"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6" style:parent-style-name="Normalny" style:family="paragraph">
      <style:paragraph-properties>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7"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8"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9"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10"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11" style:parent-style-name="Normalny" style:family="paragraph">
      <style:paragraph-properties fo:text-align="center">
        <style:tab-stops>
          <style:tab-stop style:type="left" style:position="1.2291in"/>
        </style:tab-stops>
      </style:paragraph-properties>
      <style:text-properties style:font-name-complex="Calibri" fo:font-weight="bold" style:font-weight-asian="bold" fo:font-size="16pt" style:font-size-asian="16pt" style:font-size-complex="16pt"/>
    </style:style>
    <style:style style:name="P12" style:parent-style-name="Normalny" style:family="paragraph">
      <style:paragraph-properties>
        <style:tab-stops>
          <style:tab-stop style:type="left" style:position="1.2291in"/>
        </style:tab-stops>
      </style:paragraph-properties>
    </style:style>
    <style:style style:name="T13" style:parent-style-name="Domyślnaczcionkaakapitu" style:family="text">
      <style:text-properties style:font-name-complex="Calibri" fo:font-size="12pt" style:font-size-asian="12pt" style:font-size-complex="12pt"/>
    </style:style>
    <style:style style:name="T14" style:parent-style-name="Domyślnaczcionkaakapitu" style:family="text">
      <style:text-properties style:font-name-complex="Calibri" fo:font-weight="bold" style:font-weight-asian="bold" fo:font-size="14pt" style:font-size-asian="14pt" style:font-size-complex="14pt"/>
    </style:style>
    <style:style style:name="T15" style:parent-style-name="Domyślnaczcionkaakapitu" style:family="text">
      <style:text-properties style:font-name-complex="Calibri" fo:font-weight="bold" style:font-weight-asian="bold" fo:font-size="14pt" style:font-size-asian="14pt" style:font-size-complex="14pt"/>
    </style:style>
    <style:style style:name="T16" style:parent-style-name="Domyślnaczcionkaakapitu" style:family="text">
      <style:text-properties style:font-name-complex="Calibri" fo:font-weight="bold" style:font-weight-asian="bold" fo:font-size="14pt" style:font-size-asian="14pt" style:font-size-complex="14pt"/>
    </style:style>
    <style:style style:name="T17" style:parent-style-name="Domyślnaczcionkaakapitu" style:family="text">
      <style:text-properties style:font-name-complex="Calibri" fo:font-weight="bold" style:font-weight-asian="bold" fo:font-size="14pt" style:font-size-asian="14pt" style:font-size-complex="14pt"/>
    </style:style>
    <style:style style:name="T18" style:parent-style-name="Domyślnaczcionkaakapitu" style:family="text">
      <style:text-properties style:font-name-complex="Calibri" fo:font-weight="bold" style:font-weight-asian="bold" fo:font-size="14pt" style:font-size-asian="14pt" style:font-size-complex="14pt"/>
    </style:style>
    <style:style style:name="P19" style:parent-style-name="Normalny" style:family="paragraph">
      <style:paragraph-properties fo:text-align="justify">
        <style:tab-stops>
          <style:tab-stop style:type="left" style:position="1.2291in"/>
        </style:tab-stops>
      </style:paragraph-properties>
    </style:style>
    <style:style style:name="T20" style:parent-style-name="Domyślnaczcionkaakapitu" style:family="text">
      <style:text-properties style:font-name-complex="Calibri" fo:font-size="12pt" style:font-size-asian="12pt" style:font-size-complex="12pt"/>
    </style:style>
    <style:style style:name="T21" style:parent-style-name="Domyślnaczcionkaakapitu" style:family="text">
      <style:text-properties style:font-name-complex="Calibri" fo:font-size="16pt" style:font-size-asian="16pt" style:font-size-complex="16pt"/>
    </style:style>
    <style:style style:name="T22" style:parent-style-name="Domyślnaczcionkaakapitu" style:family="text">
      <style:text-properties style:font-name-complex="Calibri" fo:font-weight="bold" style:font-weight-asian="bold" fo:font-size="14pt" style:font-size-asian="14pt" style:font-size-complex="14pt"/>
    </style:style>
    <style:style style:name="T23" style:parent-style-name="Domyślnaczcionkaakapitu" style:family="text">
      <style:text-properties style:font-name-complex="Calibri" fo:font-weight="bold" style:font-weight-asian="bold" fo:font-size="14pt" style:font-size-asian="14pt" style:font-size-complex="14pt"/>
    </style:style>
    <style:style style:name="T24" style:parent-style-name="Domyślnaczcionkaakapitu" style:family="text">
      <style:text-properties style:font-name-complex="Calibri" fo:font-weight="bold" style:font-weight-asian="bold" fo:font-size="14pt" style:font-size-asian="14pt" style:font-size-complex="14pt"/>
    </style:style>
    <style:style style:name="T25" style:parent-style-name="Domyślnaczcionkaakapitu" style:family="text">
      <style:text-properties style:font-name-complex="Calibri" fo:font-weight="bold" style:font-weight-asian="bold" fo:font-size="14pt" style:font-size-asian="14pt" style:font-size-complex="14pt"/>
    </style:style>
    <style:style style:name="T26" style:parent-style-name="Domyślnaczcionkaakapitu" style:family="text">
      <style:text-properties style:font-name-complex="Calibri" fo:font-weight="bold" style:font-weight-asian="bold" fo:font-size="14pt" style:font-size-asian="14pt" style:font-size-complex="14pt"/>
    </style:style>
    <style:style style:name="P27" style:parent-style-name="Normalny" style:family="paragraph">
      <style:paragraph-properties fo:text-align="justify">
        <style:tab-stops>
          <style:tab-stop style:type="left" style:position="1.2291in"/>
        </style:tab-stops>
      </style:paragraph-properties>
    </style:style>
    <style:style style:name="P28" style:parent-style-name="Normalny" style:family="paragraph">
      <style:paragraph-properties fo:text-align="justify" fo:margin-bottom="0in"/>
      <style:text-properties style:font-name-asian="Times New Roman" style:font-name-complex="Calibri" style:language-asian="pl" style:country-asian="PL"/>
    </style:style>
    <style:style style:name="P29" style:parent-style-name="Normalny" style:family="paragraph">
      <style:paragraph-properties fo:text-align="justify" fo:margin-bottom="0in"/>
    </style:style>
    <style:style style:name="T30" style:parent-style-name="Domyślnaczcionkaakapitu" style:family="text">
      <style:text-properties style:font-name-asian="Times New Roman" style:font-name-complex="Calibri" style:language-asian="pl" style:country-asian="PL"/>
    </style:style>
    <style:style style:name="P31" style:parent-style-name="Normalny" style:family="paragraph">
      <style:paragraph-properties fo:text-align="justify" fo:margin-bottom="0in"/>
      <style:text-properties style:font-name-asian="Times New Roman" style:font-name-complex="Calibri" style:language-asian="pl" style:country-asian="PL"/>
    </style:style>
    <style:style style:name="P32" style:parent-style-name="Akapitzlistą" style:list-style-name="LFO1" style:family="paragraph">
      <style:paragraph-properties fo:text-align="justify" fo:margin-bottom="0in"/>
      <style:text-properties style:font-name-complex="Calibri"/>
    </style:style>
    <style:style style:name="P33" style:parent-style-name="Normalny" style:family="paragraph">
      <style:paragraph-properties fo:text-align="justify" fo:margin-bottom="0in" fo:margin-left="0.5in">
        <style:tab-stops/>
      </style:paragraph-properties>
      <style:text-properties style:font-name-complex="Calibri"/>
    </style:style>
    <style:style style:name="P34" style:parent-style-name="Normalny" style:family="paragraph">
      <style:paragraph-properties fo:text-align="justify" fo:margin-bottom="0in" fo:margin-left="0.5in">
        <style:tab-stops/>
      </style:paragraph-properties>
      <style:text-properties style:font-name-complex="Calibri"/>
    </style:style>
    <style:style style:name="P35" style:parent-style-name="Normalny" style:family="paragraph">
      <style:paragraph-properties fo:text-align="justify" fo:margin-bottom="0in" fo:margin-left="0.5in">
        <style:tab-stops/>
      </style:paragraph-properties>
      <style:text-properties style:font-name-complex="Calibri"/>
    </style:style>
    <style:style style:name="P36" style:parent-style-name="Akapitzlistą" style:list-style-name="LFO1" style:family="paragraph">
      <style:paragraph-properties fo:text-align="justify" fo:margin-bottom="0in"/>
      <style:text-properties style:font-name-complex="Calibri"/>
    </style:style>
    <style:style style:name="P37" style:parent-style-name="Akapitzlistą" style:list-style-name="LFO1" style:family="paragraph">
      <style:paragraph-properties fo:text-align="justify" fo:margin-bottom="0in"/>
      <style:text-properties style:font-name-complex="Calibri"/>
    </style:style>
    <style:style style:name="P38" style:parent-style-name="Normalny" style:family="paragraph">
      <style:paragraph-properties fo:text-align="justify" fo:margin-bottom="0in"/>
      <style:text-properties style:font-name-complex="Calibri"/>
    </style:style>
    <style:style style:name="P39" style:parent-style-name="Normalny" style:family="paragraph">
      <style:paragraph-properties fo:text-align="justify" fo:margin-bottom="0in" fo:line-height="115%" fo:margin-left="0.5in">
        <style:tab-stops/>
      </style:paragraph-properties>
      <style:text-properties style:font-name-complex="Calibri"/>
    </style:style>
    <style:style style:name="P40" style:parent-style-name="Normalny" style:family="paragraph">
      <style:text-properties style:font-name-complex="Calibri"/>
    </style:style>
    <style:style style:family="graphic" style:name="a10">
      <style:graphic-properties draw:fill="solid" draw:fill-color="#c3bdc9" draw:opacity="100%" draw:stroke="none"/>
    </style:style>
    <style:style style:family="graphic" style:name="a11">
      <style:graphic-properties draw:fill="solid" draw:fill-color="#ffffff" draw:opacity="100%" draw:stroke="none"/>
    </style:style>
    <style:style style:family="graphic" style:name="a12">
      <style:graphic-properties draw:fill="solid" draw:fill-color="#c3bdc9" draw:opacity="100%" draw:stroke="none"/>
    </style:style>
    <style:style style:family="graphic" style:name="a13">
      <style:graphic-properties draw:fill="solid" draw:fill-color="#ffffff" draw:opacity="100%" draw:stroke="none"/>
    </style:style>
    <style:style style:family="graphic" style:name="a14">
      <style:graphic-properties draw:fill="solid" draw:fill-color="#ffffff" draw:opacity="100%" draw:stroke="none"/>
    </style:style>
    <style:style style:family="graphic" style:name="a15">
      <style:graphic-properties draw:fill="solid" draw:fill-color="#df2448" draw:opacity="100%" draw:stroke="none"/>
    </style:style>
    <style:style style:family="graphic" style:name="a16">
      <style:graphic-properties style:wrap="run-through" style:run-through="background" style:horizontal-rel="page" style:vertical-rel="page"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
      <style:graphic-properties draw:fill="solid" draw:fill-color="#e4e5e6" draw:opacity="100%" draw:stroke="none"/>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graphic-properties draw:fill="solid" draw:fill-color="#c3bdc9" draw:opacity="100%" draw:stroke="none"/>
    </style:style>
    <style:style style:family="graphic" style:name="a5">
      <style:graphic-properties draw:fill="solid" draw:fill-color="#ffffff" draw:opacity="100%" draw:stroke="none"/>
    </style:style>
    <style:style style:family="graphic" style:name="a6">
      <style:graphic-properties style:wrap="run-through" style:run-through="background" style:horizontal-rel="page" style:vertical-rel="page" style:horizontal-pos="from-left" style:vertical-pos="from-top"/>
    </style:style>
    <style:style style:family="graphic" style:name="a7">
      <style:graphic-properties draw:fill="solid" draw:fill-color="#e4e5e6" draw:opacity="100%" draw:stroke="none"/>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text:span text:style-name="T2"><draw:g draw:z-index="251660288" draw:name="Group 2" draw:id="id6" draw:style-name="a6" text:anchor-type="paragraph"><svg:title/><svg:desc/><draw:frame draw:id="id0" draw:style-name="a0" draw:name="Picture 15" svg:x="-2.76577in" svg:y="-2.0991in" svg:width="11.69306in" svg:height="16.53542in" style:rel-width="scale" style:rel-height="scale"><draw:image xlink:href="media/image1.png" xlink:type="simple" xlink:show="embed" xlink:actuate="onLoad"/><svg:title/><svg:desc/></draw:frame><draw:custom-shape svg:x="0.69673in" svg:y="3.12382in" svg:width="8.23056in" svg:height="11.3125in" draw:id="id1" draw:style-name="a1" draw:name="Freeform 14"><svg:title/><svg:desc/><draw:enhanced-geometry draw:type="non-primitive" svg:viewBox="0 0 11852 16290" draw:enhanced-path="M ?f1 ?f0 L ?f0 ?f5 ?f1 ?f5 ?f1 ?f0 Z N" draw:text-areas="?f20 ?f22 ?f21 ?f23" draw:glue-points="?f24 ?f25 ?f26 ?f27 ?f24 ?f27 ?f24 ?f25" draw:glue-point-leaving-directions="-90, -90, -90, -90"><draw:equation draw:name="f0" draw:formula="0"/><draw:equation draw:name="f1" draw:formula="11852"/><draw:equation draw:name="f2" draw:formula="16290"/><draw:equation draw:name="f3" draw:formula="0 + 16838"/><draw:equation draw:name="f4" draw:formula="0 + 4986"/><draw:equation draw:name="f5" draw:formula="16289"/><draw:equation draw:name="f6" draw:formula="?f3 - 4986"/><draw:equation draw:name="f7" draw:formula="?f4 - 4986"/><draw:equation draw:name="f8" draw:formula="?f2 - ?f0"/><draw:equation draw:name="f9" draw:formula="?f1 - ?f0"/><draw:equation draw:name="f10" draw:formula="?f9 / 11852"/><draw:equation draw:name="f11" draw:formula="?f8 / 16290"/><draw:equation draw:name="f12" draw:formula="?f6 * ?f9"/><draw:equation draw:name="f13" draw:formula="7522 * ?f8"/><draw:equation draw:name="f14" draw:formula="?f7 * ?f9"/><draw:equation draw:name="f15" draw:formula="23811 * ?f8"/><draw:equation draw:name="f16" draw:formula="?f12 / 11852"/><draw:equation draw:name="f17" draw:formula="?f13 / 16290"/><draw:equation draw:name="f18" draw:formula="?f14 / 11852"/><draw:equation draw:name="f19" draw:formula="?f15 / 16290"/><draw:equation draw:name="f20" draw:formula="0 / ?f10"/><draw:equation draw:name="f21" draw:formula="?f1 / ?f10"/><draw:equation draw:name="f22" draw:formula="0 / ?f11"/><draw:equation draw:name="f23" draw:formula="?f2 / ?f11"/><draw:equation draw:name="f24" draw:formula="?f16 / ?f10"/><draw:equation draw:name="f25" draw:formula="?f17 / ?f11"/><draw:equation draw:name="f26" draw:formula="?f18 / ?f10"/><draw:equation draw:name="f27" draw:formula="?f19 / ?f11"/></draw:enhanced-geometry></draw:custom-shape><draw:frame draw:id="id2" draw:style-name="a2" draw:name="Picture 13" svg:x="3.45854in" svg:y="6.24465in" svg:width="5.46875in" svg:height="8.18056in" style:rel-width="scale" style:rel-height="scale"><draw:image xlink:href="media/image2.png" xlink:type="simple" xlink:show="embed" xlink:actuate="onLoad"/><svg:title/><svg:desc/></draw:frame><draw:frame draw:id="id3" draw:style-name="a3" draw:name="Picture 12" svg:x="4.97243in" svg:y="0.48771in" svg:width="1.44236in" svg:height="1.69722in" style:rel-width="scale" style:rel-height="scale"><draw:image xlink:href="media/image3.png" xlink:type="simple" xlink:show="embed" xlink:actuate="onLoad"/><svg:title/><svg:desc/></draw:frame><draw:custom-shape svg:x="6.26548in" svg:y="0.95854in" svg:width="0.09167in" svg:height="0.13681in" draw:id="id4" draw:style-name="a4" draw:name="Freeform 10"><svg:title/><svg:desc/><draw:enhanced-geometry draw:type="non-primitive" svg:viewBox="0 0 132 197" draw:enhanced-path="M ?f0 ?f0 L ?f15 ?f16 ?f17 ?f18 ?f19 ?f20 ?f21 ?f22 ?f23 ?f24 ?f25 ?f26 ?f27 ?f28 ?f29 ?f30 ?f31 ?f32 ?f33 ?f34 ?f35 ?f36 ?f0 ?f0 Z N" draw:text-areas="?f101 ?f103 ?f102 ?f104" draw:glue-points="?f105 ?f106 ?f107 ?f108 ?f109 ?f110 ?f111 ?f112 ?f113 ?f114 ?f115 ?f116 ?f117 ?f118 ?f119 ?f120 ?f121 ?f122 ?f123 ?f124 ?f125 ?f126 ?f127 ?f128 ?f105 ?f106" draw:glue-point-leaving-directions="-90, -90, -90, -90, -90, -90, -90, -90, -90, -90, -90, -90, -90"><draw:equation draw:name="f0" draw:formula="0"/><draw:equation draw:name="f1" draw:formula="132"/><draw:equation draw:name="f2" draw:formula="197"/><draw:equation draw:name="f3" draw:formula="0 + 13005"/><draw:equation draw:name="f4" draw:formula="0 + 13027"/><draw:equation draw:name="f5" draw:formula="0 + 13049"/><draw:equation draw:name="f6" draw:formula="0 + 13069"/><draw:equation draw:name="f7" draw:formula="0 + 13087"/><draw:equation draw:name="f8" draw:formula="0 + 13096"/><draw:equation draw:name="f9" draw:formula="0 + 13107"/><draw:equation draw:name="f10" draw:formula="0 + 13120"/><draw:equation draw:name="f11" draw:formula="0 + 13136"/><draw:equation draw:name="f12" draw:formula="0 + 13122"/><draw:equation draw:name="f13" draw:formula="0 + 13098"/><draw:equation draw:name="f14" draw:formula="0 + 13060"/><draw:equation draw:name="f15" draw:formula="22"/><draw:equation draw:name="f16" draw:formula="47"/><draw:equation draw:name="f17" draw:formula="44"/><draw:equation draw:name="f18" draw:formula="96"/><draw:equation draw:name="f19" draw:formula="64"/><draw:equation draw:name="f20" draw:formula="146"/><draw:equation draw:name="f21" draw:formula="82"/><draw:equation draw:name="f22" draw:formula="196"/><draw:equation draw:name="f23" draw:formula="91"/><draw:equation draw:name="f24" draw:formula="183"/><draw:equation draw:name="f25" draw:formula="102"/><draw:equation draw:name="f26" draw:formula="169"/><draw:equation draw:name="f27" draw:formula="115"/><draw:equation draw:name="f28" draw:formula="154"/><draw:equation draw:name="f29" draw:formula="131"/><draw:equation draw:name="f30" draw:formula="139"/><draw:equation draw:name="f31" draw:formula="117"/><draw:equation draw:name="f32" draw:formula="92"/><draw:equation draw:name="f33" draw:formula="93"/><draw:equation draw:name="f34" draw:formula="50"/><draw:equation draw:name="f35" draw:formula="55"/><draw:equation draw:name="f36" draw:formula="17"/><draw:equation draw:name="f37" draw:formula="?f3 - 13005"/><draw:equation draw:name="f38" draw:formula="?f4 - 13005"/><draw:equation draw:name="f39" draw:formula="?f5 - 13005"/><draw:equation draw:name="f40" draw:formula="?f6 - 13005"/><draw:equation draw:name="f41" draw:formula="?f7 - 13005"/><draw:equation draw:name="f42" draw:formula="?f8 - 13005"/><draw:equation draw:name="f43" draw:formula="?f9 - 13005"/><draw:equation draw:name="f44" draw:formula="?f10 - 13005"/><draw:equation draw:name="f45" draw:formula="?f11 - 13005"/><draw:equation draw:name="f46" draw:formula="?f12 - 13005"/><draw:equation draw:name="f47" draw:formula="?f13 - 13005"/><draw:equation draw:name="f48" draw:formula="?f14 - 13005"/><draw:equation draw:name="f49" draw:formula="?f2 - ?f0"/><draw:equation draw:name="f50" draw:formula="?f1 - ?f0"/><draw:equation draw:name="f51" draw:formula="?f50 / 132"/><draw:equation draw:name="f52" draw:formula="?f49 / 197"/><draw:equation draw:name="f53" draw:formula="?f37 * ?f50"/><draw:equation draw:name="f54" draw:formula="4403 * ?f49"/><draw:equation draw:name="f55" draw:formula="?f38 * ?f50"/><draw:equation draw:name="f56" draw:formula="4450 * ?f49"/><draw:equation draw:name="f57" draw:formula="?f39 * ?f50"/><draw:equation draw:name="f58" draw:formula="4499 * ?f49"/><draw:equation draw:name="f59" draw:formula="?f40 * ?f50"/><draw:equation draw:name="f60" draw:formula="4549 * ?f49"/><draw:equation draw:name="f61" draw:formula="?f41 * ?f50"/><draw:equation draw:name="f62" draw:formula="4599 * ?f49"/><draw:equation draw:name="f63" draw:formula="?f42 * ?f50"/><draw:equation draw:name="f64" draw:formula="4586 * ?f49"/><draw:equation draw:name="f65" draw:formula="?f43 * ?f50"/><draw:equation draw:name="f66" draw:formula="4572 * ?f49"/><draw:equation draw:name="f67" draw:formula="?f44 * ?f50"/><draw:equation draw:name="f68" draw:formula="4557 * ?f49"/><draw:equation draw:name="f69" draw:formula="?f45 * ?f50"/><draw:equation draw:name="f70" draw:formula="4542 * ?f49"/><draw:equation draw:name="f71" draw:formula="?f46 * ?f50"/><draw:equation draw:name="f72" draw:formula="4495 * ?f49"/><draw:equation draw:name="f73" draw:formula="?f47 * ?f50"/><draw:equation draw:name="f74" draw:formula="4453 * ?f49"/><draw:equation draw:name="f75" draw:formula="?f48 * ?f50"/><draw:equation draw:name="f76" draw:formula="4420 * ?f49"/><draw:equation draw:name="f77" draw:formula="?f53 / 132"/><draw:equation draw:name="f78" draw:formula="?f54 / 197"/><draw:equation draw:name="f79" draw:formula="?f55 / 132"/><draw:equation draw:name="f80" draw:formula="?f56 / 197"/><draw:equation draw:name="f81" draw:formula="?f57 / 132"/><draw:equation draw:name="f82" draw:formula="?f58 / 197"/><draw:equation draw:name="f83" draw:formula="?f59 / 132"/><draw:equation draw:name="f84" draw:formula="?f60 / 197"/><draw:equation draw:name="f85" draw:formula="?f61 / 132"/><draw:equation draw:name="f86" draw:formula="?f62 / 197"/><draw:equation draw:name="f87" draw:formula="?f63 / 132"/><draw:equation draw:name="f88" draw:formula="?f64 / 197"/><draw:equation draw:name="f89" draw:formula="?f65 / 132"/><draw:equation draw:name="f90" draw:formula="?f66 / 197"/><draw:equation draw:name="f91" draw:formula="?f67 / 132"/><draw:equation draw:name="f92" draw:formula="?f68 / 197"/><draw:equation draw:name="f93" draw:formula="?f69 / 132"/><draw:equation draw:name="f94" draw:formula="?f70 / 197"/><draw:equation draw:name="f95" draw:formula="?f71 / 132"/><draw:equation draw:name="f96" draw:formula="?f72 / 197"/><draw:equation draw:name="f97" draw:formula="?f73 / 132"/><draw:equation draw:name="f98" draw:formula="?f74 / 197"/><draw:equation draw:name="f99" draw:formula="?f75 / 132"/><draw:equation draw:name="f100" draw:formula="?f76 / 197"/><draw:equation draw:name="f101" draw:formula="0 / ?f51"/><draw:equation draw:name="f102" draw:formula="?f1 / ?f51"/><draw:equation draw:name="f103" draw:formula="0 / ?f52"/><draw:equation draw:name="f104" draw:formula="?f2 / ?f52"/><draw:equation draw:name="f105" draw:formula="?f77 / ?f51"/><draw:equation draw:name="f106" draw:formula="?f78 / ?f52"/><draw:equation draw:name="f107" draw:formula="?f79 / ?f51"/><draw:equation draw:name="f108" draw:formula="?f80 / ?f52"/><draw:equation draw:name="f109" draw:formula="?f81 / ?f51"/><draw:equation draw:name="f110" draw:formula="?f82 / ?f52"/><draw:equation draw:name="f111" draw:formula="?f83 / ?f51"/><draw:equation draw:name="f112" draw:formula="?f84 / ?f52"/><draw:equation draw:name="f113" draw:formula="?f85 / ?f51"/><draw:equation draw:name="f114" draw:formula="?f86 / ?f52"/><draw:equation draw:name="f115" draw:formula="?f87 / ?f51"/><draw:equation draw:name="f116" draw:formula="?f88 / ?f52"/><draw:equation draw:name="f117" draw:formula="?f89 / ?f51"/><draw:equation draw:name="f118" draw:formula="?f90 / ?f52"/><draw:equation draw:name="f119" draw:formula="?f91 / ?f51"/><draw:equation draw:name="f120" draw:formula="?f92 / ?f52"/><draw:equation draw:name="f121" draw:formula="?f93 / ?f51"/><draw:equation draw:name="f122" draw:formula="?f94 / ?f52"/><draw:equation draw:name="f123" draw:formula="?f95 / ?f51"/><draw:equation draw:name="f124" draw:formula="?f96 / ?f52"/><draw:equation draw:name="f125" draw:formula="?f97 / ?f51"/><draw:equation draw:name="f126" draw:formula="?f98 / ?f52"/><draw:equation draw:name="f127" draw:formula="?f99 / ?f51"/><draw:equation draw:name="f128" draw:formula="?f100 / ?f52"/></draw:enhanced-geometry></draw:custom-shape><draw:custom-shape svg:x="6.24812in" svg:y="0.95785in" svg:width="0.07431in" svg:height="0.13681in" draw:id="id5" draw:style-name="a5" draw:name="Freeform 9"><svg:title/><svg:desc/><draw:enhanced-geometry draw:type="non-primitive" svg:viewBox="0 0 107 197" draw:enhanced-path="M ?f12 ?f0 L ?f13 ?f14 ?f0 ?f15 ?f16 ?f17 ?f18 ?f19 ?f1 ?f20 ?f21 ?f22 ?f23 ?f24 ?f25 ?f25 ?f12 ?f0 Z N" draw:text-areas="?f75 ?f77 ?f76 ?f78" draw:glue-points="?f79 ?f80 ?f81 ?f82 ?f83 ?f84 ?f85 ?f86 ?f87 ?f88 ?f89 ?f90 ?f91 ?f92 ?f93 ?f94 ?f95 ?f96 ?f79 ?f80" draw:glue-point-leaving-directions="-90, -90, -90, -90, -90, -90, -90, -90, -90, -90"><draw:equation draw:name="f0" draw:formula="0"/><draw:equation draw:name="f1" draw:formula="107"/><draw:equation draw:name="f2" draw:formula="197"/><draw:equation draw:name="f3" draw:formula="0 + 13005"/><draw:equation draw:name="f4" draw:formula="0 + 12984"/><draw:equation draw:name="f5" draw:formula="0 + 12980"/><draw:equation draw:name="f6" draw:formula="0 + 12992"/><draw:equation draw:name="f7" draw:formula="0 + 13017"/><draw:equation draw:name="f8" draw:formula="0 + 13087"/><draw:equation draw:name="f9" draw:formula="0 + 13070"/><draw:equation draw:name="f10" draw:formula="0 + 13050"/><draw:equation draw:name="f11" draw:formula="0 + 13028"/><draw:equation draw:name="f12" draw:formula="25"/><draw:equation draw:name="f13" draw:formula="4"/><draw:equation draw:name="f14" draw:formula="44"/><draw:equation draw:name="f15" draw:formula="95"/><draw:equation draw:name="f16" draw:formula="12"/><draw:equation draw:name="f17" draw:formula="145"/><draw:equation draw:name="f18" draw:formula="37"/><draw:equation draw:name="f19" draw:formula="186"/><draw:equation draw:name="f20" draw:formula="196"/><draw:equation draw:name="f21" draw:formula="90"/><draw:equation draw:name="f22" draw:formula="148"/><draw:equation draw:name="f23" draw:formula="70"/><draw:equation draw:name="f24" draw:formula="98"/><draw:equation draw:name="f25" draw:formula="48"/><draw:equation draw:name="f26" draw:formula="?f3 - 12980"/><draw:equation draw:name="f27" draw:formula="?f4 - 12980"/><draw:equation draw:name="f28" draw:formula="?f5 - 12980"/><draw:equation draw:name="f29" draw:formula="?f6 - 12980"/><draw:equation draw:name="f30" draw:formula="?f7 - 12980"/><draw:equation draw:name="f31" draw:formula="?f8 - 12980"/><draw:equation draw:name="f32" draw:formula="?f9 - 12980"/><draw:equation draw:name="f33" draw:formula="?f10 - 12980"/><draw:equation draw:name="f34" draw:formula="?f11 - 12980"/><draw:equation draw:name="f35" draw:formula="?f2 - ?f0"/><draw:equation draw:name="f36" draw:formula="?f1 - ?f0"/><draw:equation draw:name="f37" draw:formula="?f36 / 107"/><draw:equation draw:name="f38" draw:formula="?f35 / 197"/><draw:equation draw:name="f39" draw:formula="?f26 * ?f36"/><draw:equation draw:name="f40" draw:formula="4403 * ?f35"/><draw:equation draw:name="f41" draw:formula="?f27 * ?f36"/><draw:equation draw:name="f42" draw:formula="4447 * ?f35"/><draw:equation draw:name="f43" draw:formula="?f28 * ?f36"/><draw:equation draw:name="f44" draw:formula="4498 * ?f35"/><draw:equation draw:name="f45" draw:formula="?f29 * ?f36"/><draw:equation draw:name="f46" draw:formula="4548 * ?f35"/><draw:equation draw:name="f47" draw:formula="?f30 * ?f36"/><draw:equation draw:name="f48" draw:formula="4589 * ?f35"/><draw:equation draw:name="f49" draw:formula="?f31 * ?f36"/><draw:equation draw:name="f50" draw:formula="4599 * ?f35"/><draw:equation draw:name="f51" draw:formula="?f32 * ?f36"/><draw:equation draw:name="f52" draw:formula="4551 * ?f35"/><draw:equation draw:name="f53" draw:formula="?f33 * ?f36"/><draw:equation draw:name="f54" draw:formula="4501 * ?f35"/><draw:equation draw:name="f55" draw:formula="?f34 * ?f36"/><draw:equation draw:name="f56" draw:formula="4451 * ?f35"/><draw:equation draw:name="f57" draw:formula="?f39 / 107"/><draw:equation draw:name="f58" draw:formula="?f40 / 197"/><draw:equation draw:name="f59" draw:formula="?f41 / 107"/><draw:equation draw:name="f60" draw:formula="?f42 / 197"/><draw:equation draw:name="f61" draw:formula="?f43 / 107"/><draw:equation draw:name="f62" draw:formula="?f44 / 197"/><draw:equation draw:name="f63" draw:formula="?f45 / 107"/><draw:equation draw:name="f64" draw:formula="?f46 / 197"/><draw:equation draw:name="f65" draw:formula="?f47 / 107"/><draw:equation draw:name="f66" draw:formula="?f48 / 197"/><draw:equation draw:name="f67" draw:formula="?f49 / 107"/><draw:equation draw:name="f68" draw:formula="?f50 / 197"/><draw:equation draw:name="f69" draw:formula="?f51 / 107"/><draw:equation draw:name="f70" draw:formula="?f52 / 197"/><draw:equation draw:name="f71" draw:formula="?f53 / 107"/><draw:equation draw:name="f72" draw:formula="?f54 / 197"/><draw:equation draw:name="f73" draw:formula="?f55 / 107"/><draw:equation draw:name="f74" draw:formula="?f56 / 197"/><draw:equation draw:name="f75" draw:formula="0 / ?f37"/><draw:equation draw:name="f76" draw:formula="?f1 / ?f37"/><draw:equation draw:name="f77" draw:formula="0 / ?f38"/><draw:equation draw:name="f78" draw:formula="?f2 / ?f38"/><draw:equation draw:name="f79" draw:formula="?f57 / ?f37"/><draw:equation draw:name="f80" draw:formula="?f58 / ?f38"/><draw:equation draw:name="f81" draw:formula="?f59 / ?f37"/><draw:equation draw:name="f82" draw:formula="?f60 / ?f38"/><draw:equation draw:name="f83" draw:formula="?f61 / ?f37"/><draw:equation draw:name="f84" draw:formula="?f62 / ?f38"/><draw:equation draw:name="f85" draw:formula="?f63 / ?f37"/><draw:equation draw:name="f86" draw:formula="?f64 / ?f38"/><draw:equation draw:name="f87" draw:formula="?f65 / ?f37"/><draw:equation draw:name="f88" draw:formula="?f66 / ?f38"/><draw:equation draw:name="f89" draw:formula="?f67 / ?f37"/><draw:equation draw:name="f90" draw:formula="?f68 / ?f38"/><draw:equation draw:name="f91" draw:formula="?f69 / ?f37"/><draw:equation draw:name="f92" draw:formula="?f70 / ?f38"/><draw:equation draw:name="f93" draw:formula="?f71 / ?f37"/><draw:equation draw:name="f94" draw:formula="?f72 / ?f38"/><draw:equation draw:name="f95" draw:formula="?f73 / ?f37"/><draw:equation draw:name="f96" draw:formula="?f74 / ?f38"/></draw:enhanced-geometry></draw:custom-shape></draw:g></text:span><text:span text:style-name="T3"><draw:g draw:z-index="251662336" draw:name="Group 2" draw:id="id16" draw:style-name="a16" text:anchor-type="paragraph"><svg:title/><svg:desc/><draw:custom-shape svg:x="4.87772in" svg:y="7.0853in" svg:width="8.23056in" svg:height="11.3125in" draw:id="id7" draw:style-name="a7" draw:name="Freeform 14"><svg:title/><svg:desc/><draw:enhanced-geometry draw:type="non-primitive" svg:viewBox="0 0 11852 16290" draw:enhanced-path="M ?f1 ?f0 L ?f0 ?f5 ?f1 ?f5 ?f1 ?f0 Z N" draw:text-areas="?f20 ?f22 ?f21 ?f23" draw:glue-points="?f24 ?f25 ?f26 ?f27 ?f24 ?f27 ?f24 ?f25" draw:glue-point-leaving-directions="-90, -90, -90, -90"><draw:equation draw:name="f0" draw:formula="0"/><draw:equation draw:name="f1" draw:formula="11852"/><draw:equation draw:name="f2" draw:formula="16290"/><draw:equation draw:name="f3" draw:formula="0 + 16838"/><draw:equation draw:name="f4" draw:formula="0 + 4986"/><draw:equation draw:name="f5" draw:formula="16289"/><draw:equation draw:name="f6" draw:formula="?f3 - 4986"/><draw:equation draw:name="f7" draw:formula="?f4 - 4986"/><draw:equation draw:name="f8" draw:formula="?f2 - ?f0"/><draw:equation draw:name="f9" draw:formula="?f1 - ?f0"/><draw:equation draw:name="f10" draw:formula="?f9 / 11852"/><draw:equation draw:name="f11" draw:formula="?f8 / 16290"/><draw:equation draw:name="f12" draw:formula="?f6 * ?f9"/><draw:equation draw:name="f13" draw:formula="7522 * ?f8"/><draw:equation draw:name="f14" draw:formula="?f7 * ?f9"/><draw:equation draw:name="f15" draw:formula="23811 * ?f8"/><draw:equation draw:name="f16" draw:formula="?f12 / 11852"/><draw:equation draw:name="f17" draw:formula="?f13 / 16290"/><draw:equation draw:name="f18" draw:formula="?f14 / 11852"/><draw:equation draw:name="f19" draw:formula="?f15 / 16290"/><draw:equation draw:name="f20" draw:formula="0 / ?f10"/><draw:equation draw:name="f21" draw:formula="?f1 / ?f10"/><draw:equation draw:name="f22" draw:formula="0 / ?f11"/><draw:equation draw:name="f23" draw:formula="?f2 / ?f11"/><draw:equation draw:name="f24" draw:formula="?f16 / ?f10"/><draw:equation draw:name="f25" draw:formula="?f17 / ?f11"/><draw:equation draw:name="f26" draw:formula="?f18 / ?f10"/><draw:equation draw:name="f27" draw:formula="?f19 / ?f11"/></draw:enhanced-geometry></draw:custom-shape><draw:frame draw:id="id8" draw:style-name="a8" draw:name="Picture 13" svg:x="7.63953in" svg:y="10.20614in" svg:width="5.46875in" svg:height="8.18056in" style:rel-width="scale" style:rel-height="scale"><draw:image xlink:href="media/image2.png" xlink:type="simple" xlink:show="embed" xlink:actuate="onLoad"/><svg:title/><svg:desc/></draw:frame><draw:frame draw:id="id9" draw:style-name="a9" draw:name="Picture 11" svg:x="9.43744in" svg:y="5.15683in" svg:width="0.37639in" svg:height="0.27153in" style:rel-width="scale" style:rel-height="scale"><draw:image xlink:href="media/image4.png" xlink:type="simple" xlink:show="embed" xlink:actuate="onLoad"/><svg:title/><svg:desc/></draw:frame><draw:custom-shape svg:x="10.44647in" svg:y="4.92003in" svg:width="0.09167in" svg:height="0.13681in" draw:id="id10" draw:style-name="a10" draw:name="Freeform 10"><svg:title/><svg:desc/><draw:enhanced-geometry draw:type="non-primitive" svg:viewBox="0 0 132 197" draw:enhanced-path="M ?f0 ?f0 L ?f15 ?f16 ?f17 ?f18 ?f19 ?f20 ?f21 ?f22 ?f23 ?f24 ?f25 ?f26 ?f27 ?f28 ?f29 ?f30 ?f31 ?f32 ?f33 ?f34 ?f35 ?f36 ?f0 ?f0 Z N" draw:text-areas="?f101 ?f103 ?f102 ?f104" draw:glue-points="?f105 ?f106 ?f107 ?f108 ?f109 ?f110 ?f111 ?f112 ?f113 ?f114 ?f115 ?f116 ?f117 ?f118 ?f119 ?f120 ?f121 ?f122 ?f123 ?f124 ?f125 ?f126 ?f127 ?f128 ?f105 ?f106" draw:glue-point-leaving-directions="-90, -90, -90, -90, -90, -90, -90, -90, -90, -90, -90, -90, -90"><draw:equation draw:name="f0" draw:formula="0"/><draw:equation draw:name="f1" draw:formula="132"/><draw:equation draw:name="f2" draw:formula="197"/><draw:equation draw:name="f3" draw:formula="0 + 13005"/><draw:equation draw:name="f4" draw:formula="0 + 13027"/><draw:equation draw:name="f5" draw:formula="0 + 13049"/><draw:equation draw:name="f6" draw:formula="0 + 13069"/><draw:equation draw:name="f7" draw:formula="0 + 13087"/><draw:equation draw:name="f8" draw:formula="0 + 13096"/><draw:equation draw:name="f9" draw:formula="0 + 13107"/><draw:equation draw:name="f10" draw:formula="0 + 13120"/><draw:equation draw:name="f11" draw:formula="0 + 13136"/><draw:equation draw:name="f12" draw:formula="0 + 13122"/><draw:equation draw:name="f13" draw:formula="0 + 13098"/><draw:equation draw:name="f14" draw:formula="0 + 13060"/><draw:equation draw:name="f15" draw:formula="22"/><draw:equation draw:name="f16" draw:formula="47"/><draw:equation draw:name="f17" draw:formula="44"/><draw:equation draw:name="f18" draw:formula="96"/><draw:equation draw:name="f19" draw:formula="64"/><draw:equation draw:name="f20" draw:formula="146"/><draw:equation draw:name="f21" draw:formula="82"/><draw:equation draw:name="f22" draw:formula="196"/><draw:equation draw:name="f23" draw:formula="91"/><draw:equation draw:name="f24" draw:formula="183"/><draw:equation draw:name="f25" draw:formula="102"/><draw:equation draw:name="f26" draw:formula="169"/><draw:equation draw:name="f27" draw:formula="115"/><draw:equation draw:name="f28" draw:formula="154"/><draw:equation draw:name="f29" draw:formula="131"/><draw:equation draw:name="f30" draw:formula="139"/><draw:equation draw:name="f31" draw:formula="117"/><draw:equation draw:name="f32" draw:formula="92"/><draw:equation draw:name="f33" draw:formula="93"/><draw:equation draw:name="f34" draw:formula="50"/><draw:equation draw:name="f35" draw:formula="55"/><draw:equation draw:name="f36" draw:formula="17"/><draw:equation draw:name="f37" draw:formula="?f3 - 13005"/><draw:equation draw:name="f38" draw:formula="?f4 - 13005"/><draw:equation draw:name="f39" draw:formula="?f5 - 13005"/><draw:equation draw:name="f40" draw:formula="?f6 - 13005"/><draw:equation draw:name="f41" draw:formula="?f7 - 13005"/><draw:equation draw:name="f42" draw:formula="?f8 - 13005"/><draw:equation draw:name="f43" draw:formula="?f9 - 13005"/><draw:equation draw:name="f44" draw:formula="?f10 - 13005"/><draw:equation draw:name="f45" draw:formula="?f11 - 13005"/><draw:equation draw:name="f46" draw:formula="?f12 - 13005"/><draw:equation draw:name="f47" draw:formula="?f13 - 13005"/><draw:equation draw:name="f48" draw:formula="?f14 - 13005"/><draw:equation draw:name="f49" draw:formula="?f2 - ?f0"/><draw:equation draw:name="f50" draw:formula="?f1 - ?f0"/><draw:equation draw:name="f51" draw:formula="?f50 / 132"/><draw:equation draw:name="f52" draw:formula="?f49 / 197"/><draw:equation draw:name="f53" draw:formula="?f37 * ?f50"/><draw:equation draw:name="f54" draw:formula="4403 * ?f49"/><draw:equation draw:name="f55" draw:formula="?f38 * ?f50"/><draw:equation draw:name="f56" draw:formula="4450 * ?f49"/><draw:equation draw:name="f57" draw:formula="?f39 * ?f50"/><draw:equation draw:name="f58" draw:formula="4499 * ?f49"/><draw:equation draw:name="f59" draw:formula="?f40 * ?f50"/><draw:equation draw:name="f60" draw:formula="4549 * ?f49"/><draw:equation draw:name="f61" draw:formula="?f41 * ?f50"/><draw:equation draw:name="f62" draw:formula="4599 * ?f49"/><draw:equation draw:name="f63" draw:formula="?f42 * ?f50"/><draw:equation draw:name="f64" draw:formula="4586 * ?f49"/><draw:equation draw:name="f65" draw:formula="?f43 * ?f50"/><draw:equation draw:name="f66" draw:formula="4572 * ?f49"/><draw:equation draw:name="f67" draw:formula="?f44 * ?f50"/><draw:equation draw:name="f68" draw:formula="4557 * ?f49"/><draw:equation draw:name="f69" draw:formula="?f45 * ?f50"/><draw:equation draw:name="f70" draw:formula="4542 * ?f49"/><draw:equation draw:name="f71" draw:formula="?f46 * ?f50"/><draw:equation draw:name="f72" draw:formula="4495 * ?f49"/><draw:equation draw:name="f73" draw:formula="?f47 * ?f50"/><draw:equation draw:name="f74" draw:formula="4453 * ?f49"/><draw:equation draw:name="f75" draw:formula="?f48 * ?f50"/><draw:equation draw:name="f76" draw:formula="4420 * ?f49"/><draw:equation draw:name="f77" draw:formula="?f53 / 132"/><draw:equation draw:name="f78" draw:formula="?f54 / 197"/><draw:equation draw:name="f79" draw:formula="?f55 / 132"/><draw:equation draw:name="f80" draw:formula="?f56 / 197"/><draw:equation draw:name="f81" draw:formula="?f57 / 132"/><draw:equation draw:name="f82" draw:formula="?f58 / 197"/><draw:equation draw:name="f83" draw:formula="?f59 / 132"/><draw:equation draw:name="f84" draw:formula="?f60 / 197"/><draw:equation draw:name="f85" draw:formula="?f61 / 132"/><draw:equation draw:name="f86" draw:formula="?f62 / 197"/><draw:equation draw:name="f87" draw:formula="?f63 / 132"/><draw:equation draw:name="f88" draw:formula="?f64 / 197"/><draw:equation draw:name="f89" draw:formula="?f65 / 132"/><draw:equation draw:name="f90" draw:formula="?f66 / 197"/><draw:equation draw:name="f91" draw:formula="?f67 / 132"/><draw:equation draw:name="f92" draw:formula="?f68 / 197"/><draw:equation draw:name="f93" draw:formula="?f69 / 132"/><draw:equation draw:name="f94" draw:formula="?f70 / 197"/><draw:equation draw:name="f95" draw:formula="?f71 / 132"/><draw:equation draw:name="f96" draw:formula="?f72 / 197"/><draw:equation draw:name="f97" draw:formula="?f73 / 132"/><draw:equation draw:name="f98" draw:formula="?f74 / 197"/><draw:equation draw:name="f99" draw:formula="?f75 / 132"/><draw:equation draw:name="f100" draw:formula="?f76 / 197"/><draw:equation draw:name="f101" draw:formula="0 / ?f51"/><draw:equation draw:name="f102" draw:formula="?f1 / ?f51"/><draw:equation draw:name="f103" draw:formula="0 / ?f52"/><draw:equation draw:name="f104" draw:formula="?f2 / ?f52"/><draw:equation draw:name="f105" draw:formula="?f77 / ?f51"/><draw:equation draw:name="f106" draw:formula="?f78 / ?f52"/><draw:equation draw:name="f107" draw:formula="?f79 / ?f51"/><draw:equation draw:name="f108" draw:formula="?f80 / ?f52"/><draw:equation draw:name="f109" draw:formula="?f81 / ?f51"/><draw:equation draw:name="f110" draw:formula="?f82 / ?f52"/><draw:equation draw:name="f111" draw:formula="?f83 / ?f51"/><draw:equation draw:name="f112" draw:formula="?f84 / ?f52"/><draw:equation draw:name="f113" draw:formula="?f85 / ?f51"/><draw:equation draw:name="f114" draw:formula="?f86 / ?f52"/><draw:equation draw:name="f115" draw:formula="?f87 / ?f51"/><draw:equation draw:name="f116" draw:formula="?f88 / ?f52"/><draw:equation draw:name="f117" draw:formula="?f89 / ?f51"/><draw:equation draw:name="f118" draw:formula="?f90 / ?f52"/><draw:equation draw:name="f119" draw:formula="?f91 / ?f51"/><draw:equation draw:name="f120" draw:formula="?f92 / ?f52"/><draw:equation draw:name="f121" draw:formula="?f93 / ?f51"/><draw:equation draw:name="f122" draw:formula="?f94 / ?f52"/><draw:equation draw:name="f123" draw:formula="?f95 / ?f51"/><draw:equation draw:name="f124" draw:formula="?f96 / ?f52"/><draw:equation draw:name="f125" draw:formula="?f97 / ?f51"/><draw:equation draw:name="f126" draw:formula="?f98 / ?f52"/><draw:equation draw:name="f127" draw:formula="?f99 / ?f51"/><draw:equation draw:name="f128" draw:formula="?f100 / ?f52"/></draw:enhanced-geometry></draw:custom-shape><draw:custom-shape svg:x="10.42911in" svg:y="4.91933in" svg:width="0.07431in" svg:height="0.13681in" draw:id="id11" draw:style-name="a11" draw:name="Freeform 9"><svg:title/><svg:desc/><draw:enhanced-geometry draw:type="non-primitive" svg:viewBox="0 0 107 197" draw:enhanced-path="M ?f12 ?f0 L ?f13 ?f14 ?f0 ?f15 ?f16 ?f17 ?f18 ?f19 ?f1 ?f20 ?f21 ?f22 ?f23 ?f24 ?f25 ?f25 ?f12 ?f0 Z N" draw:text-areas="?f75 ?f77 ?f76 ?f78" draw:glue-points="?f79 ?f80 ?f81 ?f82 ?f83 ?f84 ?f85 ?f86 ?f87 ?f88 ?f89 ?f90 ?f91 ?f92 ?f93 ?f94 ?f95 ?f96 ?f79 ?f80" draw:glue-point-leaving-directions="-90, -90, -90, -90, -90, -90, -90, -90, -90, -90"><draw:equation draw:name="f0" draw:formula="0"/><draw:equation draw:name="f1" draw:formula="107"/><draw:equation draw:name="f2" draw:formula="197"/><draw:equation draw:name="f3" draw:formula="0 + 13005"/><draw:equation draw:name="f4" draw:formula="0 + 12984"/><draw:equation draw:name="f5" draw:formula="0 + 12980"/><draw:equation draw:name="f6" draw:formula="0 + 12992"/><draw:equation draw:name="f7" draw:formula="0 + 13017"/><draw:equation draw:name="f8" draw:formula="0 + 13087"/><draw:equation draw:name="f9" draw:formula="0 + 13070"/><draw:equation draw:name="f10" draw:formula="0 + 13050"/><draw:equation draw:name="f11" draw:formula="0 + 13028"/><draw:equation draw:name="f12" draw:formula="25"/><draw:equation draw:name="f13" draw:formula="4"/><draw:equation draw:name="f14" draw:formula="44"/><draw:equation draw:name="f15" draw:formula="95"/><draw:equation draw:name="f16" draw:formula="12"/><draw:equation draw:name="f17" draw:formula="145"/><draw:equation draw:name="f18" draw:formula="37"/><draw:equation draw:name="f19" draw:formula="186"/><draw:equation draw:name="f20" draw:formula="196"/><draw:equation draw:name="f21" draw:formula="90"/><draw:equation draw:name="f22" draw:formula="148"/><draw:equation draw:name="f23" draw:formula="70"/><draw:equation draw:name="f24" draw:formula="98"/><draw:equation draw:name="f25" draw:formula="48"/><draw:equation draw:name="f26" draw:formula="?f3 - 12980"/><draw:equation draw:name="f27" draw:formula="?f4 - 12980"/><draw:equation draw:name="f28" draw:formula="?f5 - 12980"/><draw:equation draw:name="f29" draw:formula="?f6 - 12980"/><draw:equation draw:name="f30" draw:formula="?f7 - 12980"/><draw:equation draw:name="f31" draw:formula="?f8 - 12980"/><draw:equation draw:name="f32" draw:formula="?f9 - 12980"/><draw:equation draw:name="f33" draw:formula="?f10 - 12980"/><draw:equation draw:name="f34" draw:formula="?f11 - 12980"/><draw:equation draw:name="f35" draw:formula="?f2 - ?f0"/><draw:equation draw:name="f36" draw:formula="?f1 - ?f0"/><draw:equation draw:name="f37" draw:formula="?f36 / 107"/><draw:equation draw:name="f38" draw:formula="?f35 / 197"/><draw:equation draw:name="f39" draw:formula="?f26 * ?f36"/><draw:equation draw:name="f40" draw:formula="4403 * ?f35"/><draw:equation draw:name="f41" draw:formula="?f27 * ?f36"/><draw:equation draw:name="f42" draw:formula="4447 * ?f35"/><draw:equation draw:name="f43" draw:formula="?f28 * ?f36"/><draw:equation draw:name="f44" draw:formula="4498 * ?f35"/><draw:equation draw:name="f45" draw:formula="?f29 * ?f36"/><draw:equation draw:name="f46" draw:formula="4548 * ?f35"/><draw:equation draw:name="f47" draw:formula="?f30 * ?f36"/><draw:equation draw:name="f48" draw:formula="4589 * ?f35"/><draw:equation draw:name="f49" draw:formula="?f31 * ?f36"/><draw:equation draw:name="f50" draw:formula="4599 * ?f35"/><draw:equation draw:name="f51" draw:formula="?f32 * ?f36"/><draw:equation draw:name="f52" draw:formula="4551 * ?f35"/><draw:equation draw:name="f53" draw:formula="?f33 * ?f36"/><draw:equation draw:name="f54" draw:formula="4501 * ?f35"/><draw:equation draw:name="f55" draw:formula="?f34 * ?f36"/><draw:equation draw:name="f56" draw:formula="4451 * ?f35"/><draw:equation draw:name="f57" draw:formula="?f39 / 107"/><draw:equation draw:name="f58" draw:formula="?f40 / 197"/><draw:equation draw:name="f59" draw:formula="?f41 / 107"/><draw:equation draw:name="f60" draw:formula="?f42 / 197"/><draw:equation draw:name="f61" draw:formula="?f43 / 107"/><draw:equation draw:name="f62" draw:formula="?f44 / 197"/><draw:equation draw:name="f63" draw:formula="?f45 / 107"/><draw:equation draw:name="f64" draw:formula="?f46 / 197"/><draw:equation draw:name="f65" draw:formula="?f47 / 107"/><draw:equation draw:name="f66" draw:formula="?f48 / 197"/><draw:equation draw:name="f67" draw:formula="?f49 / 107"/><draw:equation draw:name="f68" draw:formula="?f50 / 197"/><draw:equation draw:name="f69" draw:formula="?f51 / 107"/><draw:equation draw:name="f70" draw:formula="?f52 / 197"/><draw:equation draw:name="f71" draw:formula="?f53 / 107"/><draw:equation draw:name="f72" draw:formula="?f54 / 197"/><draw:equation draw:name="f73" draw:formula="?f55 / 107"/><draw:equation draw:name="f74" draw:formula="?f56 / 197"/><draw:equation draw:name="f75" draw:formula="0 / ?f37"/><draw:equation draw:name="f76" draw:formula="?f1 / ?f37"/><draw:equation draw:name="f77" draw:formula="0 / ?f38"/><draw:equation draw:name="f78" draw:formula="?f2 / ?f38"/><draw:equation draw:name="f79" draw:formula="?f57 / ?f37"/><draw:equation draw:name="f80" draw:formula="?f58 / ?f38"/><draw:equation draw:name="f81" draw:formula="?f59 / ?f37"/><draw:equation draw:name="f82" draw:formula="?f60 / ?f38"/><draw:equation draw:name="f83" draw:formula="?f61 / ?f37"/><draw:equation draw:name="f84" draw:formula="?f62 / ?f38"/><draw:equation draw:name="f85" draw:formula="?f63 / ?f37"/><draw:equation draw:name="f86" draw:formula="?f64 / ?f38"/><draw:equation draw:name="f87" draw:formula="?f65 / ?f37"/><draw:equation draw:name="f88" draw:formula="?f66 / ?f38"/><draw:equation draw:name="f89" draw:formula="?f67 / ?f37"/><draw:equation draw:name="f90" draw:formula="?f68 / ?f38"/><draw:equation draw:name="f91" draw:formula="?f69 / ?f37"/><draw:equation draw:name="f92" draw:formula="?f70 / ?f38"/><draw:equation draw:name="f93" draw:formula="?f71 / ?f37"/><draw:equation draw:name="f94" draw:formula="?f72 / ?f38"/><draw:equation draw:name="f95" draw:formula="?f73 / ?f37"/><draw:equation draw:name="f96" draw:formula="?f74 / ?f38"/></draw:enhanced-geometry></draw:custom-shape><draw:custom-shape svg:x="10.37147in" svg:y="4.97211in" svg:width="0.25625in" svg:height="0.19861in" draw:id="id12" draw:style-name="a12" draw:name="AutoShape 8"><svg:title/><svg:desc/><draw:enhanced-geometry draw:type="non-primitive" svg:viewBox="0 0 369 286" draw:enhanced-path="M ?f33 ?f34 L ?f35 ?f36 ?f37 ?f38 ?f39 ?f40 ?f41 ?f42 ?f43 ?f44 ?f45 ?f46 ?f47 ?f48 ?f1 ?f49 ?f33 ?f34 Z M ?f50 ?f51 L ?f52 ?f33 ?f53 ?f3 ?f54 ?f55 ?f56 ?f57 ?f58 ?f59 ?f50 ?f51 Z M ?f60 ?f61 L ?f62 ?f0 ?f63 ?f64 ?f65 ?f66 ?f67 ?f68 ?f69 ?f41 ?f70 ?f71 ?f72 ?f73 ?f72 ?f74 ?f75 ?f1 ?f76 ?f43 ?f77 ?f43 ?f78 ?f79 ?f80 ?f81 ?f82 ?f34 ?f52 ?f83 ?f60 ?f61 Z N" draw:text-areas="?f233 ?f235 ?f234 ?f236" draw:glue-points="?f237 ?f238 ?f239 ?f240 ?f241 ?f242 ?f243 ?f244 ?f245 ?f246 ?f247 ?f248 ?f249 ?f250 ?f251 ?f252 ?f253 ?f254 ?f237 ?f238 ?f255 ?f256 ?f257 ?f258 ?f259 ?f260 ?f261 ?f262 ?f263 ?f264 ?f265 ?f266 ?f255 ?f256 ?f267 ?f268 ?f269 ?f270 ?f271 ?f272 ?f273 ?f274 ?f275 ?f276 ?f277 ?f278 ?f279 ?f280 ?f281 ?f282 ?f281 ?f283 ?f284 ?f285 ?f286 ?f287 ?f288 ?f287 ?f289 ?f290 ?f291 ?f292 ?f293 ?f238 ?f257 ?f294 ?f267 ?f268" draw:glue-point-leaving-directions="-90, -90, -90, -90, -90, -90, -90, -90, -90, -90, -90, -90, -90, -90, -90, -90, -90, -90, -90, -90, -90, -90, -90, -90, -90, -90, -90, -90, -90, -90, -90, -90, -90, -90"><draw:equation draw:name="f0" draw:formula="180"/><draw:equation draw:name="f1" draw:formula="0"/><draw:equation draw:name="f2" draw:formula="369"/><draw:equation draw:name="f3" draw:formula="286"/><draw:equation draw:name="f4" draw:formula="0 + 13017"/><draw:equation draw:name="f5" draw:formula="0 + 13008"/><draw:equation draw:name="f6" draw:formula="0 + 12999"/><draw:equation draw:name="f7" draw:formula="0 + 12992"/><draw:equation draw:name="f8" draw:formula="0 + 12986"/><draw:equation draw:name="f9" draw:formula="0 + 12961"/><draw:equation draw:name="f10" draw:formula="0 + 12937"/><draw:equation draw:name="f11" draw:formula="0 + 12915"/><draw:equation draw:name="f12" draw:formula="0 + 12898"/><draw:equation draw:name="f13" draw:formula="0 + 13102"/><draw:equation draw:name="f14" draw:formula="0 + 13087"/><draw:equation draw:name="f15" draw:formula="0 + 12958"/><draw:equation draw:name="f16" draw:formula="0 + 13011"/><draw:equation draw:name="f17" draw:formula="0 + 13050"/><draw:equation draw:name="f18" draw:formula="0 + 13079"/><draw:equation draw:name="f19" draw:formula="0 + 13266"/><draw:equation draw:name="f20" draw:formula="0 + 13260"/><draw:equation draw:name="f21" draw:formula="0 + 13240"/><draw:equation draw:name="f22" draw:formula="0 + 13200"/><draw:equation draw:name="f23" draw:formula="0 + 13158"/><draw:equation draw:name="f24" draw:formula="0 + 13182"/><draw:equation draw:name="f25" draw:formula="0 + 13202"/><draw:equation draw:name="f26" draw:formula="0 + 13210"/><draw:equation draw:name="f27" draw:formula="0 + 13208"/><draw:equation draw:name="f28" draw:formula="0 + 13137"/><draw:equation draw:name="f29" draw:formula="0 + 13136"/><draw:equation draw:name="f30" draw:formula="0 + 13123"/><draw:equation draw:name="f31" draw:formula="0 + 13106"/><draw:equation draw:name="f32" draw:formula="0 + 13092"/><draw:equation draw:name="f33" draw:formula="119"/><draw:equation draw:name="f34" draw:formula="111"/><draw:equation draw:name="f35" draw:formula="110"/><draw:equation draw:name="f36" draw:formula="96"/><draw:equation draw:name="f37" draw:formula="101"/><draw:equation draw:name="f38" draw:formula="80"/><draw:equation draw:name="f39" draw:formula="94"/><draw:equation draw:name="f40" draw:formula="64"/><draw:equation draw:name="f41" draw:formula="88"/><draw:equation draw:name="f42" draw:formula="50"/><draw:equation draw:name="f43" draw:formula="63"/><draw:equation draw:name="f44" draw:formula="48"/><draw:equation draw:name="f45" draw:formula="39"/><draw:equation draw:name="f46" draw:formula="51"/><draw:equation draw:name="f47" draw:formula="17"/><draw:equation draw:name="f48" draw:formula="59"/><draw:equation draw:name="f49" draw:formula="72"/><draw:equation draw:name="f50" draw:formula="204"/><draw:equation draw:name="f51" draw:formula="200"/><draw:equation draw:name="f52" draw:formula="189"/><draw:equation draw:name="f53" draw:formula="60"/><draw:equation draw:name="f54" draw:formula="113"/><draw:equation draw:name="f55" draw:formula="277"/><draw:equation draw:name="f56" draw:formula="152"/><draw:equation draw:name="f57" draw:formula="258"/><draw:equation draw:name="f58" draw:formula="181"/><draw:equation draw:name="f59" draw:formula="232"/><draw:equation draw:name="f60" draw:formula="368"/><draw:equation draw:name="f61" draw:formula="211"/><draw:equation draw:name="f62" draw:formula="362"/><draw:equation draw:name="f63" draw:formula="342"/><draw:equation draw:name="f64" draw:formula="141"/><draw:equation draw:name="f65" draw:formula="302"/><draw:equation draw:name="f66" draw:formula="99"/><draw:equation draw:name="f67" draw:formula="260"/><draw:equation draw:name="f68" draw:formula="76"/><draw:equation draw:name="f69" draw:formula="284"/><draw:equation draw:name="f70" draw:formula="304"/><draw:equation draw:name="f71" draw:formula="61"/><draw:equation draw:name="f72" draw:formula="312"/><draw:equation draw:name="f73" draw:formula="32"/><draw:equation draw:name="f74" draw:formula="9"/><draw:equation draw:name="f75" draw:formula="310"/><draw:equation draw:name="f76" draw:formula="239"/><draw:equation draw:name="f77" draw:formula="238"/><draw:equation draw:name="f78" draw:formula="225"/><draw:equation draw:name="f79" draw:formula="73"/><draw:equation draw:name="f80" draw:formula="208"/><draw:equation draw:name="f81" draw:formula="92"/><draw:equation draw:name="f82" draw:formula="194"/><draw:equation draw:name="f83" draw:formula="120"/><draw:equation draw:name="f84" draw:formula="?f4 - 12898"/><draw:equation draw:name="f85" draw:formula="?f5 - 12898"/><draw:equation draw:name="f86" draw:formula="?f6 - 12898"/><draw:equation draw:name="f87" draw:formula="?f7 - 12898"/><draw:equation draw:name="f88" draw:formula="?f8 - 12898"/><draw:equation draw:name="f89" draw:formula="?f9 - 12898"/><draw:equation draw:name="f90" draw:formula="?f10 - 12898"/><draw:equation draw:name="f91" draw:formula="?f11 - 12898"/><draw:equation draw:name="f92" draw:formula="?f12 - 12898"/><draw:equation draw:name="f93" draw:formula="?f13 - 12898"/><draw:equation draw:name="f94" draw:formula="?f14 - 12898"/><draw:equation draw:name="f95" draw:formula="?f15 - 12898"/><draw:equation draw:name="f96" draw:formula="?f16 - 12898"/><draw:equation draw:name="f97" draw:formula="?f17 - 12898"/><draw:equation draw:name="f98" draw:formula="?f18 - 12898"/><draw:equation draw:name="f99" draw:formula="?f19 - 12898"/><draw:equation draw:name="f100" draw:formula="?f20 - 12898"/><draw:equation draw:name="f101" draw:formula="?f21 - 12898"/><draw:equation draw:name="f102" draw:formula="?f22 - 12898"/><draw:equation draw:name="f103" draw:formula="?f23 - 12898"/><draw:equation draw:name="f104" draw:formula="?f24 - 12898"/><draw:equation draw:name="f105" draw:formula="?f25 - 12898"/><draw:equation draw:name="f106" draw:formula="?f26 - 12898"/><draw:equation draw:name="f107" draw:formula="?f27 - 12898"/><draw:equation draw:name="f108" draw:formula="?f28 - 12898"/><draw:equation draw:name="f109" draw:formula="?f29 - 12898"/><draw:equation draw:name="f110" draw:formula="?f30 - 12898"/><draw:equation draw:name="f111" draw:formula="?f31 - 12898"/><draw:equation draw:name="f112" draw:formula="?f32 - 12898"/><draw:equation draw:name="f113" draw:formula="?f3 - ?f1"/><draw:equation draw:name="f114" draw:formula="?f2 - ?f1"/><draw:equation draw:name="f115" draw:formula="?f114 / 369"/><draw:equation draw:name="f116" draw:formula="?f113 / 286"/><draw:equation draw:name="f117" draw:formula="?f84 * ?f114"/><draw:equation draw:name="f118" draw:formula="4590 * ?f113"/><draw:equation draw:name="f119" draw:formula="?f85 * ?f114"/><draw:equation draw:name="f120" draw:formula="4575 * ?f113"/><draw:equation draw:name="f121" draw:formula="?f86 * ?f114"/><draw:equation draw:name="f122" draw:formula="4559 * ?f113"/><draw:equation draw:name="f123" draw:formula="?f87 * ?f114"/><draw:equation draw:name="f124" draw:formula="4543 * ?f113"/><draw:equation draw:name="f125" draw:formula="?f88 * ?f114"/><draw:equation draw:name="f126" draw:formula="4529 * ?f113"/><draw:equation draw:name="f127" draw:formula="?f89 * ?f114"/><draw:equation draw:name="f128" draw:formula="4527 * ?f113"/><draw:equation draw:name="f129" draw:formula="?f90 * ?f114"/><draw:equation draw:name="f130" draw:formula="4530 * ?f113"/><draw:equation draw:name="f131" draw:formula="?f91 * ?f114"/><draw:equation draw:name="f132" draw:formula="4538 * ?f113"/><draw:equation draw:name="f133" draw:formula="?f92 * ?f114"/><draw:equation draw:name="f134" draw:formula="4551 * ?f113"/><draw:equation draw:name="f135" draw:formula="?f93 * ?f114"/><draw:equation draw:name="f136" draw:formula="4679 * ?f113"/><draw:equation draw:name="f137" draw:formula="?f94 * ?f114"/><draw:equation draw:name="f138" draw:formula="4598 * ?f113"/><draw:equation draw:name="f139" draw:formula="?f95 * ?f114"/><draw:equation draw:name="f140" draw:formula="4765 * ?f113"/><draw:equation draw:name="f141" draw:formula="?f96 * ?f114"/><draw:equation draw:name="f142" draw:formula="4756 * ?f113"/><draw:equation draw:name="f143" draw:formula="?f97 * ?f114"/><draw:equation draw:name="f144" draw:formula="4737 * ?f113"/><draw:equation draw:name="f145" draw:formula="?f98 * ?f114"/><draw:equation draw:name="f146" draw:formula="4711 * ?f113"/><draw:equation draw:name="f147" draw:formula="?f99 * ?f114"/><draw:equation draw:name="f148" draw:formula="4690 * ?f113"/><draw:equation draw:name="f149" draw:formula="?f100 * ?f114"/><draw:equation draw:name="f150" draw:formula="4659 * ?f113"/><draw:equation draw:name="f151" draw:formula="?f101 * ?f114"/><draw:equation draw:name="f152" draw:formula="4620 * ?f113"/><draw:equation draw:name="f153" draw:formula="?f102 * ?f114"/><draw:equation draw:name="f154" draw:formula="4578 * ?f113"/><draw:equation draw:name="f155" draw:formula="?f103 * ?f114"/><draw:equation draw:name="f156" draw:formula="4555 * ?f113"/><draw:equation draw:name="f157" draw:formula="?f104 * ?f114"/><draw:equation draw:name="f158" draw:formula="4567 * ?f113"/><draw:equation draw:name="f159" draw:formula="?f105 * ?f114"/><draw:equation draw:name="f160" draw:formula="4540 * ?f113"/><draw:equation draw:name="f161" draw:formula="?f106 * ?f114"/><draw:equation draw:name="f162" draw:formula="4511 * ?f113"/><draw:equation draw:name="f163" draw:formula="4488 * ?f113"/><draw:equation draw:name="f164" draw:formula="?f107 * ?f114"/><draw:equation draw:name="f165" draw:formula="4479 * ?f113"/><draw:equation draw:name="f166" draw:formula="?f108 * ?f114"/><draw:equation draw:name="f167" draw:formula="4542 * ?f113"/><draw:equation draw:name="f168" draw:formula="?f109 * ?f114"/><draw:equation draw:name="f169" draw:formula="?f110 * ?f114"/><draw:equation draw:name="f170" draw:formula="4552 * ?f113"/><draw:equation draw:name="f171" draw:formula="?f111 * ?f114"/><draw:equation draw:name="f172" draw:formula="4571 * ?f113"/><draw:equation draw:name="f173" draw:formula="?f112 * ?f114"/><draw:equation draw:name="f174" draw:formula="4599 * ?f113"/><draw:equation draw:name="f175" draw:formula="?f117 / 369"/><draw:equation draw:name="f176" draw:formula="?f118 / 286"/><draw:equation draw:name="f177" draw:formula="?f119 / 369"/><draw:equation draw:name="f178" draw:formula="?f120 / 286"/><draw:equation draw:name="f179" draw:formula="?f121 / 369"/><draw:equation draw:name="f180" draw:formula="?f122 / 286"/><draw:equation draw:name="f181" draw:formula="?f123 / 369"/><draw:equation draw:name="f182" draw:formula="?f124 / 286"/><draw:equation draw:name="f183" draw:formula="?f125 / 369"/><draw:equation draw:name="f184" draw:formula="?f126 / 286"/><draw:equation draw:name="f185" draw:formula="?f127 / 369"/><draw:equation draw:name="f186" draw:formula="?f128 / 286"/><draw:equation draw:name="f187" draw:formula="?f129 / 369"/><draw:equation draw:name="f188" draw:formula="?f130 / 286"/><draw:equation draw:name="f189" draw:formula="?f131 / 369"/><draw:equation draw:name="f190" draw:formula="?f132 / 286"/><draw:equation draw:name="f191" draw:formula="?f133 / 369"/><draw:equation draw:name="f192" draw:formula="?f134 / 286"/><draw:equation draw:name="f193" draw:formula="?f135 / 369"/><draw:equation draw:name="f194" draw:formula="?f136 / 286"/><draw:equation draw:name="f195" draw:formula="?f137 / 369"/><draw:equation draw:name="f196" draw:formula="?f138 / 286"/><draw:equation draw:name="f197" draw:formula="?f139 / 369"/><draw:equation draw:name="f198" draw:formula="?f140 / 286"/><draw:equation draw:name="f199" draw:formula="?f141 / 369"/><draw:equation draw:name="f200" draw:formula="?f142 / 286"/><draw:equation draw:name="f201" draw:formula="?f143 / 369"/><draw:equation draw:name="f202" draw:formula="?f144 / 286"/><draw:equation draw:name="f203" draw:formula="?f145 / 369"/><draw:equation draw:name="f204" draw:formula="?f146 / 286"/><draw:equation draw:name="f205" draw:formula="?f147 / 369"/><draw:equation draw:name="f206" draw:formula="?f148 / 286"/><draw:equation draw:name="f207" draw:formula="?f149 / 369"/><draw:equation draw:name="f208" draw:formula="?f150 / 286"/><draw:equation draw:name="f209" draw:formula="?f151 / 369"/><draw:equation draw:name="f210" draw:formula="?f152 / 286"/><draw:equation draw:name="f211" draw:formula="?f153 / 369"/><draw:equation draw:name="f212" draw:formula="?f154 / 286"/><draw:equation draw:name="f213" draw:formula="?f155 / 369"/><draw:equation draw:name="f214" draw:formula="?f156 / 286"/><draw:equation draw:name="f215" draw:formula="?f157 / 369"/><draw:equation draw:name="f216" draw:formula="?f158 / 286"/><draw:equation draw:name="f217" draw:formula="?f159 / 369"/><draw:equation draw:name="f218" draw:formula="?f160 / 286"/><draw:equation draw:name="f219" draw:formula="?f161 / 369"/><draw:equation draw:name="f220" draw:formula="?f162 / 286"/><draw:equation draw:name="f221" draw:formula="?f163 / 286"/><draw:equation draw:name="f222" draw:formula="?f164 / 369"/><draw:equation draw:name="f223" draw:formula="?f165 / 286"/><draw:equation draw:name="f224" draw:formula="?f166 / 369"/><draw:equation draw:name="f225" draw:formula="?f167 / 286"/><draw:equation draw:name="f226" draw:formula="?f168 / 369"/><draw:equation draw:name="f227" draw:formula="?f169 / 369"/><draw:equation draw:name="f228" draw:formula="?f170 / 286"/><draw:equation draw:name="f229" draw:formula="?f171 / 369"/><draw:equation draw:name="f230" draw:formula="?f172 / 286"/><draw:equation draw:name="f231" draw:formula="?f173 / 369"/><draw:equation draw:name="f232" draw:formula="?f174 / 286"/><draw:equation draw:name="f233" draw:formula="0 / ?f115"/><draw:equation draw:name="f234" draw:formula="?f2 / ?f115"/><draw:equation draw:name="f235" draw:formula="0 / ?f116"/><draw:equation draw:name="f236" draw:formula="?f3 / ?f116"/><draw:equation draw:name="f237" draw:formula="?f175 / ?f115"/><draw:equation draw:name="f238" draw:formula="?f176 / ?f116"/><draw:equation draw:name="f239" draw:formula="?f177 / ?f115"/><draw:equation draw:name="f240" draw:formula="?f178 / ?f116"/><draw:equation draw:name="f241" draw:formula="?f179 / ?f115"/><draw:equation draw:name="f242" draw:formula="?f180 / ?f116"/><draw:equation draw:name="f243" draw:formula="?f181 / ?f115"/><draw:equation draw:name="f244" draw:formula="?f182 / ?f116"/><draw:equation draw:name="f245" draw:formula="?f183 / ?f115"/><draw:equation draw:name="f246" draw:formula="?f184 / ?f116"/><draw:equation draw:name="f247" draw:formula="?f185 / ?f115"/><draw:equation draw:name="f248" draw:formula="?f186 / ?f116"/><draw:equation draw:name="f249" draw:formula="?f187 / ?f115"/><draw:equation draw:name="f250" draw:formula="?f188 / ?f116"/><draw:equation draw:name="f251" draw:formula="?f189 / ?f115"/><draw:equation draw:name="f252" draw:formula="?f190 / ?f116"/><draw:equation draw:name="f253" draw:formula="?f191 / ?f115"/><draw:equation draw:name="f254" draw:formula="?f192 / ?f116"/><draw:equation draw:name="f255" draw:formula="?f193 / ?f115"/><draw:equation draw:name="f256" draw:formula="?f194 / ?f116"/><draw:equation draw:name="f257" draw:formula="?f195 / ?f115"/><draw:equation draw:name="f258" draw:formula="?f196 / ?f116"/><draw:equation draw:name="f259" draw:formula="?f197 / ?f115"/><draw:equation draw:name="f260" draw:formula="?f198 / ?f116"/><draw:equation draw:name="f261" draw:formula="?f199 / ?f115"/><draw:equation draw:name="f262" draw:formula="?f200 / ?f116"/><draw:equation draw:name="f263" draw:formula="?f201 / ?f115"/><draw:equation draw:name="f264" draw:formula="?f202 / ?f116"/><draw:equation draw:name="f265" draw:formula="?f203 / ?f115"/><draw:equation draw:name="f266" draw:formula="?f204 / ?f116"/><draw:equation draw:name="f267" draw:formula="?f205 / ?f115"/><draw:equation draw:name="f268" draw:formula="?f206 / ?f116"/><draw:equation draw:name="f269" draw:formula="?f207 / ?f115"/><draw:equation draw:name="f270" draw:formula="?f208 / ?f116"/><draw:equation draw:name="f271" draw:formula="?f209 / ?f115"/><draw:equation draw:name="f272" draw:formula="?f210 / ?f116"/><draw:equation draw:name="f273" draw:formula="?f211 / ?f115"/><draw:equation draw:name="f274" draw:formula="?f212 / ?f116"/><draw:equation draw:name="f275" draw:formula="?f213 / ?f115"/><draw:equation draw:name="f276" draw:formula="?f214 / ?f116"/><draw:equation draw:name="f277" draw:formula="?f215 / ?f115"/><draw:equation draw:name="f278" draw:formula="?f216 / ?f116"/><draw:equation draw:name="f279" draw:formula="?f217 / ?f115"/><draw:equation draw:name="f280" draw:formula="?f218 / ?f116"/><draw:equation draw:name="f281" draw:formula="?f219 / ?f115"/><draw:equation draw:name="f282" draw:formula="?f220 / ?f116"/><draw:equation draw:name="f283" draw:formula="?f221 / ?f116"/><draw:equation draw:name="f284" draw:formula="?f222 / ?f115"/><draw:equation draw:name="f285" draw:formula="?f223 / ?f116"/><draw:equation draw:name="f286" draw:formula="?f224 / ?f115"/><draw:equation draw:name="f287" draw:formula="?f225 / ?f116"/><draw:equation draw:name="f288" draw:formula="?f226 / ?f115"/><draw:equation draw:name="f289" draw:formula="?f227 / ?f115"/><draw:equation draw:name="f290" draw:formula="?f228 / ?f116"/><draw:equation draw:name="f291" draw:formula="?f229 / ?f115"/><draw:equation draw:name="f292" draw:formula="?f230 / ?f116"/><draw:equation draw:name="f293" draw:formula="?f231 / ?f115"/><draw:equation draw:name="f294" draw:formula="?f232 / ?f116"/></draw:enhanced-geometry></draw:custom-shape><draw:custom-shape svg:x="10.37147in" svg:y="4.96933in" svg:width="0.25625in" svg:height="0.20208in" draw:id="id13" draw:style-name="a13" draw:name="AutoShape 7"><svg:title/><svg:desc/><draw:enhanced-geometry draw:type="non-primitive" svg:viewBox="0 0 369 291" draw:enhanced-path="M ?f32 ?f33 L ?f0 ?f34 ?f35 ?f36 ?f37 ?f38 ?f39 ?f40 ?f41 ?f42 ?f43 ?f44 ?f45 ?f46 ?f47 ?f48 ?f32 ?f33 Z M ?f49 ?f50 L ?f51 ?f0 ?f52 ?f0 ?f53 ?f54 ?f55 ?f56 ?f57 ?f58 ?f59 ?f60 ?f61 ?f62 ?f63 ?f64 ?f49 ?f50 Z M ?f65 ?f66 L ?f67 ?f68 ?f67 ?f69 ?f38 ?f33 ?f70 ?f71 ?f72 ?f73 ?f62 ?f52 ?f74 ?f2 ?f67 ?f69 ?f75 ?f76 ?f77 ?f66 ?f78 ?f79 ?f80 ?f81 ?f65 ?f66 Z N" draw:text-areas="?f227 ?f229 ?f228 ?f230" draw:glue-points="?f231 ?f232 ?f233 ?f234 ?f235 ?f236 ?f237 ?f238 ?f239 ?f240 ?f241 ?f242 ?f243 ?f244 ?f245 ?f246 ?f247 ?f248 ?f231 ?f232 ?f249 ?f250 ?f251 ?f252 ?f253 ?f252 ?f254 ?f255 ?f256 ?f257 ?f258 ?f259 ?f260 ?f261 ?f262 ?f263 ?f264 ?f265 ?f249 ?f250 ?f266 ?f267 ?f268 ?f269 ?f268 ?f270 ?f271 ?f232 ?f272 ?f273 ?f274 ?f275 ?f276 ?f277 ?f278 ?f279 ?f268 ?f270 ?f280 ?f281 ?f282 ?f267 ?f283 ?f284 ?f285 ?f286 ?f266 ?f267" draw:glue-point-leaving-directions="-90, -90, -90, -90, -90, -90, -90, -90, -90, -90, -90, -90, -90, -90, -90, -90, -90, -90, -90, -90, -90, -90, -90, -90, -90, -90, -90, -90, -90, -90, -90, -90, -90, -90"><draw:equation draw:name="f0" draw:formula="0"/><draw:equation draw:name="f1" draw:formula="369"/><draw:equation draw:name="f2" draw:formula="291"/><draw:equation draw:name="f3" draw:formula="0 + 13016"/><draw:equation draw:name="f4" draw:formula="0 + 12898"/><draw:equation draw:name="f5" draw:formula="0 + 12907"/><draw:equation draw:name="f6" draw:formula="0 + 12923"/><draw:equation draw:name="f7" draw:formula="0 + 12944"/><draw:equation draw:name="f8" draw:formula="0 + 12965"/><draw:equation draw:name="f9" draw:formula="0 + 12972"/><draw:equation draw:name="f10" draw:formula="0 + 12985"/><draw:equation draw:name="f11" draw:formula="0 + 13001"/><draw:equation draw:name="f12" draw:formula="0 + 13208"/><draw:equation draw:name="f13" draw:formula="0 + 13186"/><draw:equation draw:name="f14" draw:formula="0 + 13162"/><draw:equation draw:name="f15" draw:formula="0 + 13139"/><draw:equation draw:name="f16" draw:formula="0 + 13118"/><draw:equation draw:name="f17" draw:formula="0 + 13124"/><draw:equation draw:name="f18" draw:formula="0 + 13129"/><draw:equation draw:name="f19" draw:formula="0 + 13133"/><draw:equation draw:name="f20" draw:formula="0 + 13136"/><draw:equation draw:name="f21" draw:formula="0 + 13266"/><draw:equation draw:name="f22" draw:formula="0 + 13087"/><draw:equation draw:name="f23" draw:formula="0 + 13017"/><draw:equation draw:name="f24" draw:formula="0 + 12974"/><draw:equation draw:name="f25" draw:formula="0 + 12956"/><draw:equation draw:name="f26" draw:formula="0 + 12954"/><draw:equation draw:name="f27" draw:formula="0 + 12958"/><draw:equation draw:name="f28" draw:formula="0 + 13102"/><draw:equation draw:name="f29" draw:formula="0 + 13135"/><draw:equation draw:name="f30" draw:formula="0 + 13182"/><draw:equation draw:name="f31" draw:formula="0 + 13231"/><draw:equation draw:name="f32" draw:formula="118"/><draw:equation draw:name="f33" draw:formula="115"/><draw:equation draw:name="f34" draw:formula="77"/><draw:equation draw:name="f35" draw:formula="9"/><draw:equation draw:name="f36" draw:formula="99"/><draw:equation draw:name="f37" draw:formula="25"/><draw:equation draw:name="f38" draw:formula="119"/><draw:equation draw:name="f39" draw:formula="46"/><draw:equation draw:name="f40" draw:formula="137"/><draw:equation draw:name="f41" draw:formula="67"/><draw:equation draw:name="f42" draw:formula="149"/><draw:equation draw:name="f43" draw:formula="74"/><draw:equation draw:name="f44" draw:formula="142"/><draw:equation draw:name="f45" draw:formula="87"/><draw:equation draw:name="f46" draw:formula="132"/><draw:equation draw:name="f47" draw:formula="103"/><draw:equation draw:name="f48" draw:formula="122"/><draw:equation draw:name="f49" draw:formula="310"/><draw:equation draw:name="f50" draw:formula="5"/><draw:equation draw:name="f51" draw:formula="288"/><draw:equation draw:name="f52" draw:formula="264"/><draw:equation draw:name="f53" draw:formula="241"/><draw:equation draw:name="f54" draw:formula="4"/><draw:equation draw:name="f55" draw:formula="220"/><draw:equation draw:name="f56" draw:formula="13"/><draw:equation draw:name="f57" draw:formula="226"/><draw:equation draw:name="f58" draw:formula="27"/><draw:equation draw:name="f59" draw:formula="231"/><draw:equation draw:name="f60" draw:formula="41"/><draw:equation draw:name="f61" draw:formula="235"/><draw:equation draw:name="f62" draw:formula="56"/><draw:equation draw:name="f63" draw:formula="238"/><draw:equation draw:name="f64" draw:formula="69"/><draw:equation draw:name="f65" draw:formula="368"/><draw:equation draw:name="f66" draw:formula="216"/><draw:equation draw:name="f67" draw:formula="189"/><draw:equation draw:name="f68" draw:formula="124"/><draw:equation draw:name="f69" draw:formula="125"/><draw:equation draw:name="f70" draw:formula="76"/><draw:equation draw:name="f71" draw:formula="155"/><draw:equation draw:name="f72" draw:formula="58"/><draw:equation draw:name="f73" draw:formula="211"/><draw:equation draw:name="f74" draw:formula="60"/><draw:equation draw:name="f75" draw:formula="204"/><draw:equation draw:name="f76" draw:formula="206"/><draw:equation draw:name="f77" draw:formula="237"/><draw:equation draw:name="f78" draw:formula="284"/><draw:equation draw:name="f79" draw:formula="225"/><draw:equation draw:name="f80" draw:formula="333"/><draw:equation draw:name="f81" draw:formula="227"/><draw:equation draw:name="f82" draw:formula="?f3 - 12898"/><draw:equation draw:name="f83" draw:formula="?f4 - 12898"/><draw:equation draw:name="f84" draw:formula="?f5 - 12898"/><draw:equation draw:name="f85" draw:formula="?f6 - 12898"/><draw:equation draw:name="f86" draw:formula="?f7 - 12898"/><draw:equation draw:name="f87" draw:formula="?f8 - 12898"/><draw:equation draw:name="f88" draw:formula="?f9 - 12898"/><draw:equation draw:name="f89" draw:formula="?f10 - 12898"/><draw:equation draw:name="f90" draw:formula="?f11 - 12898"/><draw:equation draw:name="f91" draw:formula="?f12 - 12898"/><draw:equation draw:name="f92" draw:formula="?f13 - 12898"/><draw:equation draw:name="f93" draw:formula="?f14 - 12898"/><draw:equation draw:name="f94" draw:formula="?f15 - 12898"/><draw:equation draw:name="f95" draw:formula="?f16 - 12898"/><draw:equation draw:name="f96" draw:formula="?f17 - 12898"/><draw:equation draw:name="f97" draw:formula="?f18 - 12898"/><draw:equation draw:name="f98" draw:formula="?f19 - 12898"/><draw:equation draw:name="f99" draw:formula="?f20 - 12898"/><draw:equation draw:name="f100" draw:formula="?f21 - 12898"/><draw:equation draw:name="f101" draw:formula="?f22 - 12898"/><draw:equation draw:name="f102" draw:formula="?f23 - 12898"/><draw:equation draw:name="f103" draw:formula="?f24 - 12898"/><draw:equation draw:name="f104" draw:formula="?f25 - 12898"/><draw:equation draw:name="f105" draw:formula="?f26 - 12898"/><draw:equation draw:name="f106" draw:formula="?f27 - 12898"/><draw:equation draw:name="f107" draw:formula="?f28 - 12898"/><draw:equation draw:name="f108" draw:formula="?f29 - 12898"/><draw:equation draw:name="f109" draw:formula="?f30 - 12898"/><draw:equation draw:name="f110" draw:formula="?f31 - 12898"/><draw:equation draw:name="f111" draw:formula="?f2 - ?f0"/><draw:equation draw:name="f112" draw:formula="?f1 - ?f0"/><draw:equation draw:name="f113" draw:formula="?f112 / 369"/><draw:equation draw:name="f114" draw:formula="?f111 / 291"/><draw:equation draw:name="f115" draw:formula="?f82 * ?f112"/><draw:equation draw:name="f116" draw:formula="4589 * ?f111"/><draw:equation draw:name="f117" draw:formula="?f83 * ?f112"/><draw:equation draw:name="f118" draw:formula="4551 * ?f111"/><draw:equation draw:name="f119" draw:formula="?f84 * ?f112"/><draw:equation draw:name="f120" draw:formula="4573 * ?f111"/><draw:equation draw:name="f121" draw:formula="?f85 * ?f112"/><draw:equation draw:name="f122" draw:formula="4593 * ?f111"/><draw:equation draw:name="f123" draw:formula="?f86 * ?f112"/><draw:equation draw:name="f124" draw:formula="4611 * ?f111"/><draw:equation draw:name="f125" draw:formula="?f87 * ?f112"/><draw:equation draw:name="f126" draw:formula="4623 * ?f111"/><draw:equation draw:name="f127" draw:formula="?f88 * ?f112"/><draw:equation draw:name="f128" draw:formula="4616 * ?f111"/><draw:equation draw:name="f129" draw:formula="?f89 * ?f112"/><draw:equation draw:name="f130" draw:formula="4606 * ?f111"/><draw:equation draw:name="f131" draw:formula="?f90 * ?f112"/><draw:equation draw:name="f132" draw:formula="4596 * ?f111"/><draw:equation draw:name="f133" draw:formula="?f91 * ?f112"/><draw:equation draw:name="f134" draw:formula="4479 * ?f111"/><draw:equation draw:name="f135" draw:formula="?f92 * ?f112"/><draw:equation draw:name="f136" draw:formula="4474 * ?f111"/><draw:equation draw:name="f137" draw:formula="?f93 * ?f112"/><draw:equation draw:name="f138" draw:formula="?f94 * ?f112"/><draw:equation draw:name="f139" draw:formula="4478 * ?f111"/><draw:equation draw:name="f140" draw:formula="?f95 * ?f112"/><draw:equation draw:name="f141" draw:formula="4487 * ?f111"/><draw:equation draw:name="f142" draw:formula="?f96 * ?f112"/><draw:equation draw:name="f143" draw:formula="4501 * ?f111"/><draw:equation draw:name="f144" draw:formula="?f97 * ?f112"/><draw:equation draw:name="f145" draw:formula="4515 * ?f111"/><draw:equation draw:name="f146" draw:formula="?f98 * ?f112"/><draw:equation draw:name="f147" draw:formula="4530 * ?f111"/><draw:equation draw:name="f148" draw:formula="?f99 * ?f112"/><draw:equation draw:name="f149" draw:formula="4543 * ?f111"/><draw:equation draw:name="f150" draw:formula="?f100 * ?f112"/><draw:equation draw:name="f151" draw:formula="4690 * ?f111"/><draw:equation draw:name="f152" draw:formula="?f101 * ?f112"/><draw:equation draw:name="f153" draw:formula="4598 * ?f111"/><draw:equation draw:name="f154" draw:formula="4599 * ?f111"/><draw:equation draw:name="f155" draw:formula="?f102 * ?f112"/><draw:equation draw:name="f156" draw:formula="?f103 * ?f112"/><draw:equation draw:name="f157" draw:formula="4629 * ?f111"/><draw:equation draw:name="f158" draw:formula="?f104 * ?f112"/><draw:equation draw:name="f159" draw:formula="4685 * ?f111"/><draw:equation draw:name="f160" draw:formula="?f105 * ?f112"/><draw:equation draw:name="f161" draw:formula="4738 * ?f111"/><draw:equation draw:name="f162" draw:formula="?f106 * ?f112"/><draw:equation draw:name="f163" draw:formula="4765 * ?f111"/><draw:equation draw:name="f164" draw:formula="?f107 * ?f112"/><draw:equation draw:name="f165" draw:formula="4680 * ?f111"/><draw:equation draw:name="f166" draw:formula="?f108 * ?f112"/><draw:equation draw:name="f167" draw:formula="?f109 * ?f112"/><draw:equation draw:name="f168" draw:formula="4699 * ?f111"/><draw:equation draw:name="f169" draw:formula="?f110 * ?f112"/><draw:equation draw:name="f170" draw:formula="4701 * ?f111"/><draw:equation draw:name="f171" draw:formula="?f115 / 369"/><draw:equation draw:name="f172" draw:formula="?f116 / 291"/><draw:equation draw:name="f173" draw:formula="?f117 / 369"/><draw:equation draw:name="f174" draw:formula="?f118 / 291"/><draw:equation draw:name="f175" draw:formula="?f119 / 369"/><draw:equation draw:name="f176" draw:formula="?f120 / 291"/><draw:equation draw:name="f177" draw:formula="?f121 / 369"/><draw:equation draw:name="f178" draw:formula="?f122 / 291"/><draw:equation draw:name="f179" draw:formula="?f123 / 369"/><draw:equation draw:name="f180" draw:formula="?f124 / 291"/><draw:equation draw:name="f181" draw:formula="?f125 / 369"/><draw:equation draw:name="f182" draw:formula="?f126 / 291"/><draw:equation draw:name="f183" draw:formula="?f127 / 369"/><draw:equation draw:name="f184" draw:formula="?f128 / 291"/><draw:equation draw:name="f185" draw:formula="?f129 / 369"/><draw:equation draw:name="f186" draw:formula="?f130 / 291"/><draw:equation draw:name="f187" draw:formula="?f131 / 369"/><draw:equation draw:name="f188" draw:formula="?f132 / 291"/><draw:equation draw:name="f189" draw:formula="?f133 / 369"/><draw:equation draw:name="f190" draw:formula="?f134 / 291"/><draw:equation draw:name="f191" draw:formula="?f135 / 369"/><draw:equation draw:name="f192" draw:formula="?f136 / 291"/><draw:equation draw:name="f193" draw:formula="?f137 / 369"/><draw:equation draw:name="f194" draw:formula="?f138 / 369"/><draw:equation draw:name="f195" draw:formula="?f139 / 291"/><draw:equation draw:name="f196" draw:formula="?f140 / 369"/><draw:equation draw:name="f197" draw:formula="?f141 / 291"/><draw:equation draw:name="f198" draw:formula="?f142 / 369"/><draw:equation draw:name="f199" draw:formula="?f143 / 291"/><draw:equation draw:name="f200" draw:formula="?f144 / 369"/><draw:equation draw:name="f201" draw:formula="?f145 / 291"/><draw:equation draw:name="f202" draw:formula="?f146 / 369"/><draw:equation draw:name="f203" draw:formula="?f147 / 291"/><draw:equation draw:name="f204" draw:formula="?f148 / 369"/><draw:equation draw:name="f205" draw:formula="?f149 / 291"/><draw:equation draw:name="f206" draw:formula="?f150 / 369"/><draw:equation draw:name="f207" draw:formula="?f151 / 291"/><draw:equation draw:name="f208" draw:formula="?f152 / 369"/><draw:equation draw:name="f209" draw:formula="?f153 / 291"/><draw:equation draw:name="f210" draw:formula="?f154 / 291"/><draw:equation draw:name="f211" draw:formula="?f155 / 369"/><draw:equation draw:name="f212" draw:formula="?f156 / 369"/><draw:equation draw:name="f213" draw:formula="?f157 / 291"/><draw:equation draw:name="f214" draw:formula="?f158 / 369"/><draw:equation draw:name="f215" draw:formula="?f159 / 291"/><draw:equation draw:name="f216" draw:formula="?f160 / 369"/><draw:equation draw:name="f217" draw:formula="?f161 / 291"/><draw:equation draw:name="f218" draw:formula="?f162 / 369"/><draw:equation draw:name="f219" draw:formula="?f163 / 291"/><draw:equation draw:name="f220" draw:formula="?f164 / 369"/><draw:equation draw:name="f221" draw:formula="?f165 / 291"/><draw:equation draw:name="f222" draw:formula="?f166 / 369"/><draw:equation draw:name="f223" draw:formula="?f167 / 369"/><draw:equation draw:name="f224" draw:formula="?f168 / 291"/><draw:equation draw:name="f225" draw:formula="?f169 / 369"/><draw:equation draw:name="f226" draw:formula="?f170 / 291"/><draw:equation draw:name="f227" draw:formula="0 / ?f113"/><draw:equation draw:name="f228" draw:formula="?f1 / ?f113"/><draw:equation draw:name="f229" draw:formula="0 / ?f114"/><draw:equation draw:name="f230" draw:formula="?f2 / ?f114"/><draw:equation draw:name="f231" draw:formula="?f171 / ?f113"/><draw:equation draw:name="f232" draw:formula="?f172 / ?f114"/><draw:equation draw:name="f233" draw:formula="?f173 / ?f113"/><draw:equation draw:name="f234" draw:formula="?f174 / ?f114"/><draw:equation draw:name="f235" draw:formula="?f175 / ?f113"/><draw:equation draw:name="f236" draw:formula="?f176 / ?f114"/><draw:equation draw:name="f237" draw:formula="?f177 / ?f113"/><draw:equation draw:name="f238" draw:formula="?f178 / ?f114"/><draw:equation draw:name="f239" draw:formula="?f179 / ?f113"/><draw:equation draw:name="f240" draw:formula="?f180 / ?f114"/><draw:equation draw:name="f241" draw:formula="?f181 / ?f113"/><draw:equation draw:name="f242" draw:formula="?f182 / ?f114"/><draw:equation draw:name="f243" draw:formula="?f183 / ?f113"/><draw:equation draw:name="f244" draw:formula="?f184 / ?f114"/><draw:equation draw:name="f245" draw:formula="?f185 / ?f113"/><draw:equation draw:name="f246" draw:formula="?f186 / ?f114"/><draw:equation draw:name="f247" draw:formula="?f187 / ?f113"/><draw:equation draw:name="f248" draw:formula="?f188 / ?f114"/><draw:equation draw:name="f249" draw:formula="?f189 / ?f113"/><draw:equation draw:name="f250" draw:formula="?f190 / ?f114"/><draw:equation draw:name="f251" draw:formula="?f191 / ?f113"/><draw:equation draw:name="f252" draw:formula="?f192 / ?f114"/><draw:equation draw:name="f253" draw:formula="?f193 / ?f113"/><draw:equation draw:name="f254" draw:formula="?f194 / ?f113"/><draw:equation draw:name="f255" draw:formula="?f195 / ?f114"/><draw:equation draw:name="f256" draw:formula="?f196 / ?f113"/><draw:equation draw:name="f257" draw:formula="?f197 / ?f114"/><draw:equation draw:name="f258" draw:formula="?f198 / ?f113"/><draw:equation draw:name="f259" draw:formula="?f199 / ?f114"/><draw:equation draw:name="f260" draw:formula="?f200 / ?f113"/><draw:equation draw:name="f261" draw:formula="?f201 / ?f114"/><draw:equation draw:name="f262" draw:formula="?f202 / ?f113"/><draw:equation draw:name="f263" draw:formula="?f203 / ?f114"/><draw:equation draw:name="f264" draw:formula="?f204 / ?f113"/><draw:equation draw:name="f265" draw:formula="?f205 / ?f114"/><draw:equation draw:name="f266" draw:formula="?f206 / ?f113"/><draw:equation draw:name="f267" draw:formula="?f207 / ?f114"/><draw:equation draw:name="f268" draw:formula="?f208 / ?f113"/><draw:equation draw:name="f269" draw:formula="?f209 / ?f114"/><draw:equation draw:name="f270" draw:formula="?f210 / ?f114"/><draw:equation draw:name="f271" draw:formula="?f211 / ?f113"/><draw:equation draw:name="f272" draw:formula="?f212 / ?f113"/><draw:equation draw:name="f273" draw:formula="?f213 / ?f114"/><draw:equation draw:name="f274" draw:formula="?f214 / ?f113"/><draw:equation draw:name="f275" draw:formula="?f215 / ?f114"/><draw:equation draw:name="f276" draw:formula="?f216 / ?f113"/><draw:equation draw:name="f277" draw:formula="?f217 / ?f114"/><draw:equation draw:name="f278" draw:formula="?f218 / ?f113"/><draw:equation draw:name="f279" draw:formula="?f219 / ?f114"/><draw:equation draw:name="f280" draw:formula="?f220 / ?f113"/><draw:equation draw:name="f281" draw:formula="?f221 / ?f114"/><draw:equation draw:name="f282" draw:formula="?f222 / ?f113"/><draw:equation draw:name="f283" draw:formula="?f223 / ?f113"/><draw:equation draw:name="f284" draw:formula="?f224 / ?f114"/><draw:equation draw:name="f285" draw:formula="?f225 / ?f113"/><draw:equation draw:name="f286" draw:formula="?f226 / ?f114"/></draw:enhanced-geometry></draw:custom-shape><draw:custom-shape svg:x="0.69369in" svg:y="0.38739in" svg:width="2.79306in" svg:height="0.86458in" draw:id="id14" draw:style-name="a14" draw:name="Rectangle 4"><svg:title/><svg:desc/><draw:enhanced-geometry draw:type="non-primitive" svg:viewBox="0 0 21600 21600" draw:enhanced-path="M 0 0 L 21600 0 21600 21600 0 21600 Z N"/></draw:custom-shape><draw:custom-shape svg:x="0.69647in" svg:y="1.17142in" svg:width="2.79028in" svg:height="0.93681in" draw:id="id15" draw:style-name="a15" draw:name="Rectangle 3"><svg:title/><svg:desc/><draw:enhanced-geometry draw:type="non-primitive" svg:viewBox="0 0 21600 21600" draw:enhanced-path="M 0 0 L 21600 0 21600 21600 0 21600 Z N"/></draw:custom-shape></draw:g></text:span><text:line-break/></text:p>
      <text:p text:style-name="P4"/>
      <text:p text:style-name="P5"/>
      <text:p text:style-name="P6"/>
      <text:p text:style-name="P7">DOFINANSOWANIE ZE ŚRODKÓW BUDŻETU PAŃSTWA</text:p>
      <text:p text:style-name="P8">WIELOLETNI RZĄDOWY PROGRAM „POSIŁEK W SZKOLE I W DOMU”</text:p>
      <text:p text:style-name="P9">NA LATA 2024-2028</text:p>
      <text:p text:style-name="P10">EDYCJA 2026</text:p>
      <text:p text:style-name="P11"/>
      <text:p text:style-name="P12"><text:span text:style-name="T13">DOFINANSOWANIE <text:s text:c="4"/></text:span><text:span text:style-name="T14"> </text:span><text:span text:style-name="T15">966</text:span><text:span text:style-name="T16"> </text:span><text:span text:style-name="T17">074</text:span><text:span text:style-name="T18">,00 zł</text:span></text:p>
      <text:p text:style-name="P19"><text:span text:style-name="T20">CAŁKOWITA WARTOŚĆ ZADANIA</text:span><text:span text:style-name="T21"><text:s text:c="2"/></text:span><text:span text:style-name="T22">1 </text:span><text:span text:style-name="T23">750</text:span><text:span text:style-name="T24"><text:s/></text:span><text:span text:style-name="T25">543</text:span><text:span text:style-name="T26">,00 zł</text:span></text:p>
      <text:p text:style-name="P27"/>
      <text:p text:style-name="P28">Program „Posiłek w<text:s/>szkole i w domu” zapewnia pomoc zarówno osobom starszym, niepełnosprawnych, o niskich dochodach, jak i dzieciom, które wychowują się w rodzinach znajdujących się w trudnej sytuacji.</text:p>
      <text:p text:style-name="P29"><text:span text:style-name="T30"><text:s/>Program ma charakter modułowy. W jego skład wchodzą trzy moduły, z których każdy ma charakter indywidualny i kierowany jest do innego adresata.</text:span></text:p>
      <text:p text:style-name="P31">Moduł dla dzieci i młodzieży</text:p>
      <text:list text:style-name="LFO1" text:continue-numbering="true">
        <text:list-item>
          <text:p text:style-name="P32">Ze środków przekazywanych w ramach Programu gminy udzielają wsparcia osobom spełniającym warunki otrzymania pomocy wskazane w ustawie z dnia 12 marca 2004 r. <text:s text:c="16"/>o pomocy społecznej oraz spełniających kryterium dochodowe w wysokości 200% kryterium, o którym mowa w art. 8 ww. ustawy:</text:p>
        </text:list-item>
      </text:list>
      <text:p text:style-name="P33">- dzieciom do czasu podjęcia nauki w szkole podstawowej,</text:p>
      <text:p text:style-name="P34">- uczniom do czasu ukończenia szkoły podstawowej lub ponadpodstawowej.<text:s/></text:p>
      <text:p text:style-name="P35">W formie posiłku, świadczenia pieniężnego na zakup posiłku lub żywności albo świadczenia rzeczowego w postaci produktów żywnościowych.</text:p>
      <text:list text:style-name="LFO1" text:continue-numbering="true">
        <text:list-item>
          <text:p text:style-name="P36">W szczególnie uzasadnionych przypadkach, gdy uczeń albo dziecko nie spełnia wymagań, <text:s text:c="11"/>o których mowa powyżej, a wyraża chęć zjedzenia posiłku, odpowiednio dyrektor szkoły lub przedszkola informuje ośrodek pomocy społecznej, właściwy ze względu na miejsce zamieszkania ucznia lub dziecka, o potrzebie udzielenia pomocy w formie posiłku.<text:s/></text:p>
        </text:list-item>
        <text:list-item>
          <text:p text:style-name="P37">Przyznanie pomocy, o której mowa w pkt 2, w przypadku przyjęcia przez gminę odpowiedniego programu osłonowego, o którym mowa w art. 17 ust. 2 pkt 4 ustawy z dnia 12 marca 2004 r. o pomocy społecznej, nie wymaga wydania decyzji administracyjnej w sprawie <text:s text:c="2"/>i ustalenia sytuacji rodziny w drodze rodzinnego wywiadu środowiskowego.<text:s/></text:p>
        </text:list-item>
      </text:list>
      <text:p text:style-name="P38">Celem modułu 1 i 2 Programu jest zapewnienie posiłku dzieciom, uczniom i młodzieży oraz objęcie pomocą osób dorosłych, zwłaszcza osób starszych, chorych lub niepełnosprawnych i samotnych.</text:p>
      <text:p text:style-name="P39"/>
      <text:p text:style-name="P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Akapitzlistą" style:display-name="Akapit z listą" style:family="paragraph" style:parent-style-name="Normalny">
      <style:paragraph-properties fo:margin-left="0.5in">
        <style:tab-stops/>
      </style:paragraph-properties>
      <style:text-properties fo:hyphenate="false"/>
    </style:style>
    <style:style style:name="Tekstdymka" style:display-name="Tekst dymka" style:family="paragraph" style:parent-style-name="Normalny">
      <style:paragraph-properties fo:margin-bottom="0in"/>
      <style:text-properties style:font-name="Segoe UI" style:font-name-complex="Segoe UI" fo:font-size="9pt" style:font-size-asian="9pt" style:font-size-complex="9pt" fo:hyphenate="false"/>
    </style:style>
    <style:style style:name="TekstdymkaZnak" style:display-name="Tekst dymka Znak" style:family="text" style:parent-style-name="Domyślnaczcionkaakapitu">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Times New Roman"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neta Popiołek</meta:initial-creator>
    <dc:creator>Emilia Zajączkowska-Breś</dc:creator>
    <meta:creation-date>2022-08-18T09:21:00Z</meta:creation-date>
    <dc:date>2026-06-23T07:19:00Z</dc:date>
    <meta:print-date>2021-10-13T12:34:00Z</meta:print-date>
    <meta:template xlink:href="Normal" xlink:type="simple"/>
    <meta:editing-cycles>11</meta:editing-cycles>
    <meta:editing-duration>PT960S</meta:editing-duration>
    <meta:document-statistic meta:page-count="1" meta:paragraph-count="4" meta:word-count="287" meta:character-count="2011" meta:row-count="14" meta:non-whitespace-character-count="1728"/>
  </office:meta>
</office:document-meta>
</file>